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Verdana" style:font-name-asian="Verdana" style:font-name-complex="Verdana" fo:font-size="16pt" style:font-size-asian="16pt" style:font-size-complex="16pt"/>
    </style:style>
    <style:style style:name="ce3" style:family="table-cell" style:parent-style-name="Default" style:data-style-name="N4">
      <style:text-properties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D8D8D8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background-color="#D8D8D8" style:repeat-content="false"/>
      <style:paragraph-properties fo:text-align="end" fo:margin-right="0cm"/>
      <style:text-properties fo:font-weight="bold" style:font-weight-asian="bold" style:font-weight-complex="bold"/>
    </style:style>
    <style:style style:name="ce6" style:family="table-cell" style:parent-style-name="Default" style:data-style-name="N4">
      <style:table-cell-properties fo:background-color="#EAF2D3"/>
      <style:text-properties fo:font-weight="bold" style:font-weight-asian="bold" style:font-weight-complex="bold"/>
    </style:style>
    <style:style style:name="ce7" style:family="table-cell" style:parent-style-name="Default" style:data-style-name="N4"/>
    <style:style style:name="ce8" style:family="table-cell" style:parent-style-name="Default" style:data-style-name="N4">
      <style:table-cell-properties fo:background-color="#EEEEEE"/>
      <style:text-properties fo:font-weight="bold" style:font-weight-asian="bold" style:font-weight-complex="bold"/>
    </style:style>
    <style:style style:name="ce9" style:family="table-cell" style:parent-style-name="Normale_32_3" style:data-style-name="N4">
      <style:table-cell-properties style:vertical-align="automatic" fo:background-color="transparent"/>
    </style:style>
    <style:style style:name="ce10" style:family="table-cell" style:parent-style-name="Normale_32_3" style:data-style-name="N0">
      <style:table-cell-properties style:vertical-align="automatic" fo:background-color="transparent"/>
    </style:style>
    <style:style style:name="co1" style:family="table-column">
      <style:table-column-properties fo:break-before="auto" style:column-width="12.9910416666667cm"/>
    </style:style>
    <style:style style:name="co2" style:family="table-column">
      <style:table-column-properties fo:break-before="auto" style:column-width="10.68916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3.1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2.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IOPE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16377" table:default-cell-style-name="ce1"/>
        <table:table-row table:style-name="ro1">
          <table:table-cell table:number-columns-repeated="2" table:style-name="ce1"/>
          <table:table-cell table:number-columns-repeated="5" table:style-name="ce2"/>
          <table:table-cell table:number-columns-repeated="16377"/>
        </table:table-row>
        <table:table-row table:style-name="ro2">
          <table:table-cell table:style-name="ce1">
            <draw:frame draw:z-index="1" draw:id="id0" draw:style-name="a0" draw:name="Immagine 1" svg:x="0.41667in" svg:y="0.15625in" svg:width="4.49378in" svg:height="1.0239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6" table:style-name="ce2"/>
          <table:table-cell table:number-columns-repeated="16377"/>
        </table:table-row>
        <table:table-row table:style-name="ro3">
          <table:table-cell table:style-name="ce1"/>
          <table:table-cell office:value-type="string" table:style-name="ce3">
            <text:p>TABELLA PAGAMENTI PER TIPOLOGIA DI BENI E SERVIZI (art. 41 c. 1 bis Dlgs 33/2013)<text:s text:c="44"/></text:p>
          </table:table-cell>
          <table:table-cell table:number-columns-repeated="5" table:style-name="ce2"/>
          <table:table-cell table:number-columns-repeated="16377"/>
        </table:table-row>
        <table:table-row table:style-name="ro4">
          <table:table-cell table:style-name="ce1"/>
          <table:table-cell office:value-type="string" table:style-name="ce3">
            <text:p>Istituti Ortopedici Rizzoli</text:p>
          </table:table-cell>
          <table:table-cell table:number-columns-repeated="5" table:style-name="ce2"/>
          <table:table-cell table:number-columns-repeated="16377"/>
        </table:table-row>
        <table:table-row table:style-name="ro5">
          <table:table-cell table:style-name="ce1"/>
          <table:table-cell office:value-type="string" table:style-name="ce3">
            <text:p>Anno 2026</text:p>
          </table:table-cell>
          <table:table-cell table:number-columns-repeated="5" table:style-name="ce2"/>
          <table:table-cell table:number-columns-repeated="16377"/>
        </table:table-row>
        <table:table-row table:style-name="ro6">
          <table:table-cell table:style-name="ce1"/>
          <table:table-cell table:number-columns-repeated="6" table:style-name="ce2"/>
          <table:table-cell table:number-columns-repeated="16377"/>
        </table:table-row>
        <table:table-row table:style-name="ro7" table:visibility="collapse">
          <table:table-cell table:number-columns-repeated="16384" table:style-name="ce1"/>
        </table:table-row>
        <table:table-row table:style-name="ro7" table:visibility="collapse">
          <table:table-cell office:value-type="string" table:style-name="ce1">
            <text:p>Numero Ordinativo</text:p>
          </table:table-cell>
          <table:table-cell office:value-type="string" table:style-name="ce1">
            <text:p>(Tutto)</text:p>
          </table:table-cell>
          <table:table-cell table:number-columns-repeated="16382" table:style-name="ce1"/>
        </table:table-row>
        <table:table-row table:style-name="ro7" table:visibility="collapse">
          <table:table-cell office:value-type="string" table:style-name="ce1">
            <text:p>Codice Siope</text:p>
          </table:table-cell>
          <table:table-cell office:value-type="string" table:style-name="ce1">
            <text:p>(Tutto)</text:p>
          </table:table-cell>
          <table:table-cell table:number-columns-repeated="16382" table:style-name="ce1"/>
        </table:table-row>
        <table:table-row table:style-name="ro7" table:visibility="collapse">
          <table:table-cell office:value-type="string" table:style-name="ce1">
            <text:p>Codice Classe Contabile</text:p>
          </table:table-cell>
          <table:table-cell office:value-type="string" table:style-name="ce1">
            <text:p>(Tutto)</text:p>
          </table:table-cell>
          <table:table-cell table:number-columns-repeated="16382" table:style-name="ce1"/>
        </table:table-row>
        <table:table-row table:style-name="ro7" table:visibility="collapse">
          <table:table-cell office:value-type="string" table:style-name="ce1">
            <text:p>Descrizione Siope</text:p>
          </table:table-cell>
          <table:table-cell office:value-type="string" table:style-name="ce1">
            <text:p>(Tutto)</text:p>
          </table:table-cell>
          <table:table-cell table:number-columns-repeated="16382" table:style-name="ce1"/>
        </table:table-row>
        <table:table-row table:style-name="ro7" table:visibility="collapse">
          <table:table-cell office:value-type="string" table:style-name="ce1">
            <text:p>Classe Contabile</text:p>
          </table:table-cell>
          <table:table-cell office:value-type="string" table:style-name="ce1">
            <text:p>(Tutto)</text:p>
          </table:table-cell>
          <table:table-cell table:number-columns-repeated="16382" table:style-name="ce1"/>
        </table:table-row>
        <table:table-row table:number-rows-repeated="2" table:style-name="ro7">
          <table:table-cell table:number-columns-repeated="16384"/>
        </table:table-row>
        <table:table-row table:style-name="ro7">
          <table:table-cell office:value-type="string" table:style-name="ce4">
            <text:p>SIOPE</text:p>
          </table:table-cell>
          <table:table-cell office:value-type="string" table:style-name="ce4">
            <text:p>Descrizione Classe Contabile</text:p>
          </table:table-cell>
          <table:table-cell office:value-type="string" table:style-name="ce5">
            <text:p>1 Trimestre</text:p>
          </table:table-cell>
          <table:table-cell office:value-type="string" table:style-name="ce5">
            <text:p>2 Trimestre</text:p>
          </table:table-cell>
          <table:table-cell office:value-type="string" table:style-name="ce5">
            <text:p>3 Trimestre</text:p>
          </table:table-cell>
          <table:table-cell office:value-type="string" table:style-name="ce5">
            <text:p>4 Trimestre</text:p>
          </table:table-cell>
          <table:table-cell office:value-type="string" table:style-name="ce5">
            <text:p>TOTALE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103 Competenze a favore del personale a tempo indeterminato, al netto degli arretrati attribuiti</text:p>
          </table:table-cell>
          <table:table-cell table:style-name="ce6"/>
          <table:table-cell office:value-type="float" office:value="9971644.3000000007" table:style-name="ce6">
            <text:p>9.971.644,30</text:p>
          </table:table-cell>
          <table:table-cell office:value-type="float" office:value="11942973.42" table:style-name="ce6">
            <text:p>11.942.973,42</text:p>
          </table:table-cell>
          <table:table-cell table:number-columns-repeated="2" table:style-name="ce6"/>
          <table:table-cell office:value-type="float" office:value="21914617.719999999" table:formula="of:=[.C16]+[.D16]+[.E16]+[.F16]" table:style-name="ce6">
            <text:p>21.914.617,7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l personale dipendente per retribuzioni</text:p>
          </table:table-cell>
          <table:table-cell office:value-type="float" office:value="9971644.3000000007" table:style-name="ce7">
            <text:p>9.971.644,30</text:p>
          </table:table-cell>
          <table:table-cell office:value-type="float" office:value="11935807.689999999" table:style-name="ce7">
            <text:p>11.935.807,69</text:p>
          </table:table-cell>
          <table:table-cell table:number-columns-repeated="2" table:style-name="ce7"/>
          <table:table-cell office:value-type="float" office:value="21907451.990000002" table:formula="of:=[.C17]+[.D17]+[.E17]+[.F17]" table:style-name="ce7">
            <text:p>21.907.451,9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eredi</text:p>
          </table:table-cell>
          <table:table-cell table:style-name="ce7"/>
          <table:table-cell office:value-type="float" office:value="5714.46" table:style-name="ce7">
            <text:p>5.714,46</text:p>
          </table:table-cell>
          <table:table-cell table:number-columns-repeated="2" table:style-name="ce7"/>
          <table:table-cell office:value-type="float" office:value="5714.46" table:formula="of:=[.C18]+[.D18]+[.E18]+[.F18]" table:style-name="ce7">
            <text:p>5.714,4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Universita</text:p>
          </table:table-cell>
          <table:table-cell table:style-name="ce7"/>
          <table:table-cell office:value-type="float" office:value="1451.27" table:style-name="ce7">
            <text:p>1.451,27</text:p>
          </table:table-cell>
          <table:table-cell table:number-columns-repeated="2" table:style-name="ce7"/>
          <table:table-cell office:value-type="float" office:value="1451.27" table:formula="of:=[.C19]+[.D19]+[.E19]+[.F19]" table:style-name="ce7">
            <text:p>1.451,2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105 Competenze a favore del personale a tempo determinato, al netto degli arretrati attribuiti</text:p>
          </table:table-cell>
          <table:table-cell table:style-name="ce6"/>
          <table:table-cell office:value-type="float" office:value="600752.96" table:style-name="ce6">
            <text:p>600.752,96</text:p>
          </table:table-cell>
          <table:table-cell office:value-type="float" office:value="785813.55" table:style-name="ce6">
            <text:p>785.813,55</text:p>
          </table:table-cell>
          <table:table-cell table:number-columns-repeated="2" table:style-name="ce6"/>
          <table:table-cell office:value-type="float" office:value="1386566.51" table:formula="of:=[.C20]+[.D20]+[.E20]+[.F20]" table:style-name="ce6">
            <text:p>1.386.566,5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l personale dipendente per retribuzioni</text:p>
          </table:table-cell>
          <table:table-cell office:value-type="float" office:value="600752.96" table:style-name="ce7">
            <text:p>600.752,96</text:p>
          </table:table-cell>
          <table:table-cell office:value-type="float" office:value="785813.55" table:style-name="ce7">
            <text:p>785.813,55</text:p>
          </table:table-cell>
          <table:table-cell table:number-columns-repeated="2" table:style-name="ce7"/>
          <table:table-cell office:value-type="float" office:value="1386566.51" table:formula="of:=[.C21]+[.D21]+[.E21]+[.F21]" table:style-name="ce7">
            <text:p>1.386.566,5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203 Altre ritenute al personale per conto di terzi</text:p>
          </table:table-cell>
          <table:table-cell table:style-name="ce6"/>
          <table:table-cell office:value-type="float" office:value="273279.99" table:style-name="ce6">
            <text:p>273.279,99</text:p>
          </table:table-cell>
          <table:table-cell office:value-type="float" office:value="267965.44" table:style-name="ce6">
            <text:p>267.965,44</text:p>
          </table:table-cell>
          <table:table-cell table:number-columns-repeated="2" table:style-name="ce6"/>
          <table:table-cell office:value-type="float" office:value="541245.42999999993" table:formula="of:=[.C22]+[.D22]+[.E22]+[.F22]" table:style-name="ce6">
            <text:p>541.245,4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115245.63" table:style-name="ce7">
            <text:p>115.245,63</text:p>
          </table:table-cell>
          <table:table-cell office:value-type="float" office:value="113153.56" table:style-name="ce7">
            <text:p>113.153,56</text:p>
          </table:table-cell>
          <table:table-cell table:number-columns-repeated="2" table:style-name="ce7"/>
          <table:table-cell office:value-type="float" office:value="228399.19" table:formula="of:=[.C23]+[.D23]+[.E23]+[.F23]" table:style-name="ce7">
            <text:p>228.399,19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88753.35" table:style-name="ce7">
            <text:p>88.753,35</text:p>
          </table:table-cell>
          <table:table-cell office:value-type="float" office:value="84956.32" table:style-name="ce7">
            <text:p>84.956,32</text:p>
          </table:table-cell>
          <table:table-cell table:number-columns-repeated="2" table:style-name="ce7"/>
          <table:table-cell office:value-type="float" office:value="173709.67" table:formula="of:=[.C24]+[.D24]+[.E24]+[.F24]" table:style-name="ce7">
            <text:p>173.709,6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rganizzazioni Sindacali</text:p>
          </table:table-cell>
          <table:table-cell office:value-type="float" office:value="46847.64" table:style-name="ce7">
            <text:p>46.847,64</text:p>
          </table:table-cell>
          <table:table-cell office:value-type="float" office:value="47564.88" table:style-name="ce7">
            <text:p>47.564,88</text:p>
          </table:table-cell>
          <table:table-cell table:number-columns-repeated="2" table:style-name="ce7"/>
          <table:table-cell office:value-type="float" office:value="94412.51999999999" table:formula="of:=[.C25]+[.D25]+[.E25]+[.F25]" table:style-name="ce7">
            <text:p>94.412,5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RER (eslcuso debiti finanziamenti) GSA</text:p>
          </table:table-cell>
          <table:table-cell office:value-type="float" office:value="114" table:style-name="ce7">
            <text:p>114,00</text:p>
          </table:table-cell>
          <table:table-cell office:value-type="float" office:value="228" table:style-name="ce7">
            <text:p>228,00</text:p>
          </table:table-cell>
          <table:table-cell table:number-columns-repeated="2" table:style-name="ce7"/>
          <table:table-cell office:value-type="float" office:value="342" table:formula="of:=[.C26]+[.D26]+[.E26]+[.F26]" table:style-name="ce7">
            <text:p>342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10892.18" table:style-name="ce7">
            <text:p>10.892,18</text:p>
          </table:table-cell>
          <table:table-cell office:value-type="float" office:value="12292.33" table:style-name="ce7">
            <text:p>12.292,33</text:p>
          </table:table-cell>
          <table:table-cell table:number-columns-repeated="2" table:style-name="ce7"/>
          <table:table-cell office:value-type="float" office:value="23184.510000000002" table:formula="of:=[.C27]+[.D27]+[.E27]+[.F27]" table:style-name="ce7">
            <text:p>23.184,5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office:value-type="float" office:value="6768.5" table:style-name="ce7">
            <text:p>6.768,50</text:p>
          </table:table-cell>
          <table:table-cell office:value-type="float" office:value="7805.18" table:style-name="ce7">
            <text:p>7.805,18</text:p>
          </table:table-cell>
          <table:table-cell table:number-columns-repeated="2" table:style-name="ce7"/>
          <table:table-cell office:value-type="float" office:value="14573.68" table:formula="of:=[.C28]+[.D28]+[.E28]+[.F28]" table:style-name="ce7">
            <text:p>14.573,6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Comuni</text:p>
          </table:table-cell>
          <table:table-cell office:value-type="float" office:value="313.08999999999997" table:style-name="ce7">
            <text:p>313,09</text:p>
          </table:table-cell>
          <table:table-cell office:value-type="float" office:value="465.17" table:style-name="ce7">
            <text:p>465,17</text:p>
          </table:table-cell>
          <table:table-cell table:number-columns-repeated="2" table:style-name="ce7"/>
          <table:table-cell office:value-type="float" office:value="778.26" table:formula="of:=[.C29]+[.D29]+[.E29]+[.F29]" table:style-name="ce7">
            <text:p>778,2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dipendenti</text:p>
          </table:table-cell>
          <table:table-cell office:value-type="float" office:value="3732" table:style-name="ce7">
            <text:p>3.732,00</text:p>
          </table:table-cell>
          <table:table-cell office:value-type="float" office:value="1500" table:style-name="ce7">
            <text:p>1.500,00</text:p>
          </table:table-cell>
          <table:table-cell table:number-columns-repeated="2" table:style-name="ce7"/>
          <table:table-cell office:value-type="float" office:value="5232" table:formula="of:=[.C30]+[.D30]+[.E30]+[.F30]" table:style-name="ce7">
            <text:p>5.232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l personale dipendente per retribuzioni</text:p>
          </table:table-cell>
          <table:table-cell office:value-type="float" office:value="613.6" table:style-name="ce7">
            <text:p>613,60</text:p>
          </table:table-cell>
          <table:table-cell table:number-columns-repeated="3" table:style-name="ce7"/>
          <table:table-cell office:value-type="float" office:value="613.6" table:formula="of:=[.C31]+[.D31]+[.E31]+[.F31]" table:style-name="ce7">
            <text:p>613,6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204 - <text:s/>Ritenute previdenziali e assistenziali al personale a tempo indeterminato</text:p>
          </table:table-cell>
          <table:table-cell table:style-name="ce6"/>
          <table:table-cell office:value-type="float" office:value="1731689.68" table:style-name="ce6">
            <text:p>1.731.689,68</text:p>
          </table:table-cell>
          <table:table-cell office:value-type="float" office:value="1649915.12" table:style-name="ce6">
            <text:p>1.649.915,12</text:p>
          </table:table-cell>
          <table:table-cell table:number-columns-repeated="2" table:style-name="ce6"/>
          <table:table-cell office:value-type="float" office:value="3381604.8" table:formula="of:=[.C32]+[.D32]+[.E32]+[.F32]" table:style-name="ce6">
            <text:p>3.381.604,8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1679249.13" table:style-name="ce7">
            <text:p>1.679.249,13</text:p>
          </table:table-cell>
          <table:table-cell office:value-type="float" office:value="1588021.03" table:style-name="ce7">
            <text:p>1.588.021,03</text:p>
          </table:table-cell>
          <table:table-cell table:number-columns-repeated="2" table:style-name="ce7"/>
          <table:table-cell office:value-type="float" office:value="3267270.16" table:formula="of:=[.C33]+[.D33]+[.E33]+[.F33]" table:style-name="ce7">
            <text:p>3.267.270,1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Istituti di previdenza</text:p>
          </table:table-cell>
          <table:table-cell office:value-type="float" office:value="52440.55" table:style-name="ce7">
            <text:p>52.440,55</text:p>
          </table:table-cell>
          <table:table-cell office:value-type="float" office:value="61894.09" table:style-name="ce7">
            <text:p>61.894,09</text:p>
          </table:table-cell>
          <table:table-cell table:number-columns-repeated="2" table:style-name="ce7"/>
          <table:table-cell office:value-type="float" office:value="114334.64" table:formula="of:=[.C34]+[.D34]+[.E34]+[.F34]" table:style-name="ce7">
            <text:p>114.334,6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205 Ritenute erariali a carico del personale a tempo indeterminato</text:p>
          </table:table-cell>
          <table:table-cell table:style-name="ce6"/>
          <table:table-cell office:value-type="float" office:value="4699799.16" table:style-name="ce6">
            <text:p>4.699.799,16</text:p>
          </table:table-cell>
          <table:table-cell office:value-type="float" office:value="5093354.0199999996" table:style-name="ce6">
            <text:p>5.093.354,02</text:p>
          </table:table-cell>
          <table:table-cell table:number-columns-repeated="2" table:style-name="ce6"/>
          <table:table-cell office:value-type="float" office:value="9793153.1799999997" table:formula="of:=[.C35]+[.D35]+[.E35]+[.F35]" table:style-name="ce6">
            <text:p>9.793.153,1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PEF</text:p>
          </table:table-cell>
          <table:table-cell office:value-type="float" office:value="4699799.16" table:style-name="ce7">
            <text:p>4.699.799,16</text:p>
          </table:table-cell>
          <table:table-cell office:value-type="float" office:value="5093354.0199999996" table:style-name="ce7">
            <text:p>5.093.354,02</text:p>
          </table:table-cell>
          <table:table-cell table:number-columns-repeated="2" table:style-name="ce7"/>
          <table:table-cell office:value-type="float" office:value="9793153.1799999997" table:formula="of:=[.C36]+[.D36]+[.E36]+[.F36]" table:style-name="ce7">
            <text:p>9.793.153,18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206 - <text:s/>Ritenute previdenziali e assistenziali al personale a tempo determinato</text:p>
          </table:table-cell>
          <table:table-cell table:style-name="ce6"/>
          <table:table-cell office:value-type="float" office:value="102540.17" table:style-name="ce6">
            <text:p>102.540,17</text:p>
          </table:table-cell>
          <table:table-cell office:value-type="float" office:value="105894.3" table:style-name="ce6">
            <text:p>105.894,30</text:p>
          </table:table-cell>
          <table:table-cell table:number-columns-repeated="2" table:style-name="ce6"/>
          <table:table-cell office:value-type="float" office:value="208434.47" table:formula="of:=[.C37]+[.D37]+[.E37]+[.F37]" table:style-name="ce6">
            <text:p>208.434,4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99743.48" table:style-name="ce7">
            <text:p>99.743,48</text:p>
          </table:table-cell>
          <table:table-cell office:value-type="float" office:value="105252.95" table:style-name="ce7">
            <text:p>105.252,95</text:p>
          </table:table-cell>
          <table:table-cell table:number-columns-repeated="2" table:style-name="ce7"/>
          <table:table-cell office:value-type="float" office:value="204996.43" table:formula="of:=[.C38]+[.D38]+[.E38]+[.F38]" table:style-name="ce7">
            <text:p>204.996,4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Istituti di previdenza</text:p>
          </table:table-cell>
          <table:table-cell office:value-type="float" office:value="2796.69" table:style-name="ce7">
            <text:p>2.796,69</text:p>
          </table:table-cell>
          <table:table-cell office:value-type="float" office:value="641.35" table:style-name="ce7">
            <text:p>641,35</text:p>
          </table:table-cell>
          <table:table-cell table:number-columns-repeated="2" table:style-name="ce7"/>
          <table:table-cell office:value-type="float" office:value="3438.04" table:formula="of:=[.C39]+[.D39]+[.E39]+[.F39]" table:style-name="ce7">
            <text:p>3.438,0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207 Ritenute erariali a carico del personale a tempo determinato</text:p>
          </table:table-cell>
          <table:table-cell table:style-name="ce6"/>
          <table:table-cell office:value-type="float" office:value="192659.31" table:style-name="ce6">
            <text:p>192.659,31</text:p>
          </table:table-cell>
          <table:table-cell office:value-type="float" office:value="249385.66" table:style-name="ce6">
            <text:p>249.385,66</text:p>
          </table:table-cell>
          <table:table-cell table:number-columns-repeated="2" table:style-name="ce6"/>
          <table:table-cell office:value-type="float" office:value="442044.97" table:formula="of:=[.C40]+[.D40]+[.E40]+[.F40]" table:style-name="ce6">
            <text:p>442.044,9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PEF</text:p>
          </table:table-cell>
          <table:table-cell office:value-type="float" office:value="192659.31" table:style-name="ce7">
            <text:p>192.659,31</text:p>
          </table:table-cell>
          <table:table-cell office:value-type="float" office:value="249385.66" table:style-name="ce7">
            <text:p>249.385,66</text:p>
          </table:table-cell>
          <table:table-cell table:number-columns-repeated="2" table:style-name="ce7"/>
          <table:table-cell office:value-type="float" office:value="442044.97" table:formula="of:=[.C41]+[.D41]+[.E41]+[.F41]" table:style-name="ce7">
            <text:p>442.044,9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304 Contributi obbligatori per il personale a tempo indeterminato</text:p>
          </table:table-cell>
          <table:table-cell table:style-name="ce6"/>
          <table:table-cell office:value-type="float" office:value="5333422.9800000004" table:style-name="ce6">
            <text:p>5.333.422,98</text:p>
          </table:table-cell>
          <table:table-cell office:value-type="float" office:value="4556116.66" table:style-name="ce6">
            <text:p>4.556.116,66</text:p>
          </table:table-cell>
          <table:table-cell table:number-columns-repeated="2" table:style-name="ce6"/>
          <table:table-cell office:value-type="float" office:value="9889539.6400000006" table:formula="of:=[.C42]+[.D42]+[.E42]+[.F42]" table:style-name="ce6">
            <text:p>9.889.539,6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4822073.2699999996" table:style-name="ce7">
            <text:p>4.822.073,27</text:p>
          </table:table-cell>
          <table:table-cell office:value-type="float" office:value="4512644.0599999996" table:style-name="ce7">
            <text:p>4.512.644,06</text:p>
          </table:table-cell>
          <table:table-cell table:number-columns-repeated="2" table:style-name="ce7"/>
          <table:table-cell office:value-type="float" office:value="9334717.3299999982" table:formula="of:=[.C43]+[.D43]+[.E43]+[.F43]" table:style-name="ce7">
            <text:p>9.334.717,3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Istituti di previdenza</text:p>
          </table:table-cell>
          <table:table-cell office:value-type="float" office:value="17163.939999999999" table:style-name="ce7">
            <text:p>17.163,94</text:p>
          </table:table-cell>
          <table:table-cell office:value-type="float" office:value="43472.6" table:style-name="ce7">
            <text:p>43.472,60</text:p>
          </table:table-cell>
          <table:table-cell table:number-columns-repeated="2" table:style-name="ce7"/>
          <table:table-cell office:value-type="float" office:value="60636.539999999994" table:formula="of:=[.C44]+[.D44]+[.E44]+[.F44]" table:style-name="ce7">
            <text:p>60.636,5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AIL</text:p>
          </table:table-cell>
          <table:table-cell office:value-type="float" office:value="494185.77" table:style-name="ce7">
            <text:p>494.185,77</text:p>
          </table:table-cell>
          <table:table-cell table:number-columns-repeated="3" table:style-name="ce7"/>
          <table:table-cell office:value-type="float" office:value="494185.77" table:formula="of:=[.C45]+[.D45]+[.E45]+[.F45]" table:style-name="ce7">
            <text:p>494.185,7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305 Contributi previdenza complementare <text:s/>a tempo indeterminato</text:p>
          </table:table-cell>
          <table:table-cell table:style-name="ce6"/>
          <table:table-cell office:value-type="float" office:value="1558.75" table:style-name="ce6">
            <text:p>1.558,75</text:p>
          </table:table-cell>
          <table:table-cell office:value-type="float" office:value="4026.28" table:style-name="ce6">
            <text:p>4.026,28</text:p>
          </table:table-cell>
          <table:table-cell table:number-columns-repeated="2" table:style-name="ce6"/>
          <table:table-cell office:value-type="float" office:value="5585.0300000000007" table:formula="of:=[.C46]+[.D46]+[.E46]+[.F46]" table:style-name="ce6">
            <text:p>5.585,0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Istituti di previdenza</text:p>
          </table:table-cell>
          <table:table-cell office:value-type="float" office:value="1558.75" table:style-name="ce7">
            <text:p>1.558,75</text:p>
          </table:table-cell>
          <table:table-cell office:value-type="float" office:value="4026.28" table:style-name="ce7">
            <text:p>4.026,28</text:p>
          </table:table-cell>
          <table:table-cell table:number-columns-repeated="2" table:style-name="ce7"/>
          <table:table-cell office:value-type="float" office:value="5585.0300000000007" table:formula="of:=[.C47]+[.D47]+[.E47]+[.F47]" table:style-name="ce7">
            <text:p>5.585,0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306 Contributi obbligatori per il personale a tempo determinato</text:p>
          </table:table-cell>
          <table:table-cell table:style-name="ce6"/>
          <table:table-cell office:value-type="float" office:value="402961.72" table:style-name="ce6">
            <text:p>402.961,72</text:p>
          </table:table-cell>
          <table:table-cell office:value-type="float" office:value="310458.07" table:style-name="ce6">
            <text:p>310.458,07</text:p>
          </table:table-cell>
          <table:table-cell table:number-columns-repeated="2" table:style-name="ce6"/>
          <table:table-cell office:value-type="float" office:value="713419.79" table:formula="of:=[.C48]+[.D48]+[.E48]+[.F48]" table:style-name="ce6">
            <text:p>713.419,7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318256.23" table:style-name="ce7">
            <text:p>318.256,23</text:p>
          </table:table-cell>
          <table:table-cell office:value-type="float" office:value="310070.84000000003" table:style-name="ce7">
            <text:p>310.070,84</text:p>
          </table:table-cell>
          <table:table-cell table:number-columns-repeated="2" table:style-name="ce7"/>
          <table:table-cell office:value-type="float" office:value="628327.07000000007" table:formula="of:=[.C49]+[.D49]+[.E49]+[.F49]" table:style-name="ce7">
            <text:p>628.327,0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Istituti di previdenza</text:p>
          </table:table-cell>
          <table:table-cell office:value-type="float" office:value="90.3" table:style-name="ce7">
            <text:p>90,30</text:p>
          </table:table-cell>
          <table:table-cell office:value-type="float" office:value="387.23" table:style-name="ce7">
            <text:p>387,23</text:p>
          </table:table-cell>
          <table:table-cell table:number-columns-repeated="2" table:style-name="ce7"/>
          <table:table-cell office:value-type="float" office:value="477.53000000000003" table:formula="of:=[.C50]+[.D50]+[.E50]+[.F50]" table:style-name="ce7">
            <text:p>477,5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AIL</text:p>
          </table:table-cell>
          <table:table-cell office:value-type="float" office:value="84615.19" table:style-name="ce7">
            <text:p>84.615,19</text:p>
          </table:table-cell>
          <table:table-cell table:number-columns-repeated="3" table:style-name="ce7"/>
          <table:table-cell office:value-type="float" office:value="84615.19" table:formula="of:=[.C51]+[.D51]+[.E51]+[.F51]" table:style-name="ce7">
            <text:p>84.615,1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307 Contributi previdenza complementare a tempo determinato</text:p>
          </table:table-cell>
          <table:table-cell table:style-name="ce6"/>
          <table:table-cell office:value-type="float" office:value="46.84" table:style-name="ce6">
            <text:p>46,84</text:p>
          </table:table-cell>
          <table:table-cell office:value-type="float" office:value="93.87" table:style-name="ce6">
            <text:p>93,87</text:p>
          </table:table-cell>
          <table:table-cell table:number-columns-repeated="2" table:style-name="ce6"/>
          <table:table-cell office:value-type="float" office:value="140.71" table:formula="of:=[.C52]+[.D52]+[.E52]+[.F52]" table:style-name="ce6">
            <text:p>140,7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Istituti di previdenza</text:p>
          </table:table-cell>
          <table:table-cell office:value-type="float" office:value="46.84" table:style-name="ce7">
            <text:p>46,84</text:p>
          </table:table-cell>
          <table:table-cell office:value-type="float" office:value="93.87" table:style-name="ce7">
            <text:p>93,87</text:p>
          </table:table-cell>
          <table:table-cell table:number-columns-repeated="2" table:style-name="ce7"/>
          <table:table-cell office:value-type="float" office:value="140.71" table:formula="of:=[.C53]+[.D53]+[.E53]+[.F53]" table:style-name="ce7">
            <text:p>140,7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501 Trattamento di missione e rimborsi spese viaggi</text:p>
          </table:table-cell>
          <table:table-cell table:style-name="ce6"/>
          <table:table-cell office:value-type="float" office:value="83985.27" table:style-name="ce6">
            <text:p>83.985,27</text:p>
          </table:table-cell>
          <table:table-cell office:value-type="float" office:value="34206.639999999999" table:style-name="ce6">
            <text:p>34.206,64</text:p>
          </table:table-cell>
          <table:table-cell table:number-columns-repeated="2" table:style-name="ce6"/>
          <table:table-cell office:value-type="float" office:value="118191.91" table:formula="of:=[.C54]+[.D54]+[.E54]+[.F54]" table:style-name="ce6">
            <text:p>118.191,9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l personale dipendente per retribuzioni</text:p>
          </table:table-cell>
          <table:table-cell office:value-type="float" office:value="83985.27" table:style-name="ce7">
            <text:p>83.985,27</text:p>
          </table:table-cell>
          <table:table-cell office:value-type="float" office:value="34206.639999999999" table:style-name="ce7">
            <text:p>34.206,64</text:p>
          </table:table-cell>
          <table:table-cell table:number-columns-repeated="2" table:style-name="ce7"/>
          <table:table-cell office:value-type="float" office:value="118191.91" table:formula="of:=[.C55]+[.D55]+[.E55]+[.F55]" table:style-name="ce7">
            <text:p>118.191,9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1503 Rimborsi spese per personale comandato</text:p>
          </table:table-cell>
          <table:table-cell table:style-name="ce6"/>
          <table:table-cell office:value-type="float" office:value="59727.07" table:style-name="ce6">
            <text:p>59.727,07</text:p>
          </table:table-cell>
          <table:table-cell table:number-columns-repeated="3" table:style-name="ce6"/>
          <table:table-cell office:value-type="float" office:value="59727.07" table:formula="of:=[.C56]+[.D56]+[.E56]+[.F56]" table:style-name="ce6">
            <text:p>59.727,0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29494.82" table:style-name="ce7">
            <text:p>29.494,82</text:p>
          </table:table-cell>
          <table:table-cell table:number-columns-repeated="3" table:style-name="ce7"/>
          <table:table-cell office:value-type="float" office:value="29494.82" table:formula="of:=[.C57]+[.D57]+[.E57]+[.F57]" table:style-name="ce7">
            <text:p>29.494,8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30232.25" table:style-name="ce7">
            <text:p>30.232,25</text:p>
          </table:table-cell>
          <table:table-cell table:number-columns-repeated="3" table:style-name="ce7"/>
          <table:table-cell office:value-type="float" office:value="30232.25" table:formula="of:=[.C58]+[.D58]+[.E58]+[.F58]" table:style-name="ce7">
            <text:p>30.232,2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01 Prodotti farmaceutici</text:p>
          </table:table-cell>
          <table:table-cell table:style-name="ce6"/>
          <table:table-cell office:value-type="float" office:value="617305.64" table:style-name="ce6">
            <text:p>617.305,64</text:p>
          </table:table-cell>
          <table:table-cell office:value-type="float" office:value="520060.31" table:style-name="ce6">
            <text:p>520.060,31</text:p>
          </table:table-cell>
          <table:table-cell table:number-columns-repeated="2" table:style-name="ce6"/>
          <table:table-cell office:value-type="float" office:value="1137365.95" table:formula="of:=[.C59]+[.D59]+[.E59]+[.F59]" table:style-name="ce6">
            <text:p>1.137.365,9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541889.38" table:style-name="ce7">
            <text:p>541.889,38</text:p>
          </table:table-cell>
          <table:table-cell office:value-type="float" office:value="448675.8" table:style-name="ce7">
            <text:p>448.675,80</text:p>
          </table:table-cell>
          <table:table-cell table:number-columns-repeated="2" table:style-name="ce7"/>
          <table:table-cell office:value-type="float" office:value="990565.17999999993" table:formula="of:=[.C60]+[.D60]+[.E60]+[.F60]" table:style-name="ce7">
            <text:p>990.565,1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armacie</text:p>
          </table:table-cell>
          <table:table-cell office:value-type="float" office:value="24490" table:style-name="ce7">
            <text:p>24.490,00</text:p>
          </table:table-cell>
          <table:table-cell office:value-type="float" office:value="12520" table:style-name="ce7">
            <text:p>12.520,00</text:p>
          </table:table-cell>
          <table:table-cell table:number-columns-repeated="2" table:style-name="ce7"/>
          <table:table-cell office:value-type="float" office:value="37010" table:formula="of:=[.C61]+[.D61]+[.E61]+[.F61]" table:style-name="ce7">
            <text:p>37.010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0926.26" table:style-name="ce7">
            <text:p>50.926,26</text:p>
          </table:table-cell>
          <table:table-cell office:value-type="float" office:value="58864.51" table:style-name="ce7">
            <text:p>58.864,51</text:p>
          </table:table-cell>
          <table:table-cell table:number-columns-repeated="2" table:style-name="ce7"/>
          <table:table-cell office:value-type="float" office:value="109790.77" table:formula="of:=[.C62]+[.D62]+[.E62]+[.F62]" table:style-name="ce7">
            <text:p>109.790,7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02 Emoderivati</text:p>
          </table:table-cell>
          <table:table-cell table:style-name="ce6"/>
          <table:table-cell office:value-type="float" office:value="52754.16" table:style-name="ce6">
            <text:p>52.754,16</text:p>
          </table:table-cell>
          <table:table-cell office:value-type="float" office:value="81781.679999999993" table:style-name="ce6">
            <text:p>81.781,68</text:p>
          </table:table-cell>
          <table:table-cell table:number-columns-repeated="2" table:style-name="ce6"/>
          <table:table-cell office:value-type="float" office:value="134535.84" table:formula="of:=[.C63]+[.D63]+[.E63]+[.F63]" table:style-name="ce6">
            <text:p>134.535,8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46980.59" table:style-name="ce7">
            <text:p>46.980,59</text:p>
          </table:table-cell>
          <table:table-cell office:value-type="float" office:value="72640.800000000003" table:style-name="ce7">
            <text:p>72.640,80</text:p>
          </table:table-cell>
          <table:table-cell table:number-columns-repeated="2" table:style-name="ce7"/>
          <table:table-cell office:value-type="float" office:value="119621.39" table:formula="of:=[.C64]+[.D64]+[.E64]+[.F64]" table:style-name="ce7">
            <text:p>119.621,3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773.57" table:style-name="ce7">
            <text:p>5.773,57</text:p>
          </table:table-cell>
          <table:table-cell office:value-type="float" office:value="9140.8799999999992" table:style-name="ce7">
            <text:p>9.140,88</text:p>
          </table:table-cell>
          <table:table-cell table:number-columns-repeated="2" table:style-name="ce7"/>
          <table:table-cell office:value-type="float" office:value="14914.449999999999" table:formula="of:=[.C65]+[.D65]+[.E65]+[.F65]" table:style-name="ce7">
            <text:p>14.914,4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03 Prodotti dietetici</text:p>
          </table:table-cell>
          <table:table-cell table:style-name="ce6"/>
          <table:table-cell office:value-type="float" office:value="2371.8000000000002" table:style-name="ce6">
            <text:p>2.371,80</text:p>
          </table:table-cell>
          <table:table-cell office:value-type="float" office:value="601.07000000000005" table:style-name="ce6">
            <text:p>601,07</text:p>
          </table:table-cell>
          <table:table-cell table:number-columns-repeated="2" table:style-name="ce6"/>
          <table:table-cell office:value-type="float" office:value="2972.8700000000003" table:formula="of:=[.C66]+[.D66]+[.E66]+[.F66]" table:style-name="ce6">
            <text:p>2.972,8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167.91" table:style-name="ce7">
            <text:p>2.167,91</text:p>
          </table:table-cell>
          <table:table-cell office:value-type="float" office:value="516.42999999999995" table:style-name="ce7">
            <text:p>516,43</text:p>
          </table:table-cell>
          <table:table-cell table:number-columns-repeated="2" table:style-name="ce7"/>
          <table:table-cell office:value-type="float" office:value="2684.3399999999997" table:formula="of:=[.C67]+[.D67]+[.E67]+[.F67]" table:style-name="ce7">
            <text:p>2.684,3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03.89" table:style-name="ce7">
            <text:p>203,89</text:p>
          </table:table-cell>
          <table:table-cell office:value-type="float" office:value="84.64" table:style-name="ce7">
            <text:p>84,64</text:p>
          </table:table-cell>
          <table:table-cell table:number-columns-repeated="2" table:style-name="ce7"/>
          <table:table-cell office:value-type="float" office:value="288.52999999999997" table:formula="of:=[.C68]+[.D68]+[.E68]+[.F68]" table:style-name="ce7">
            <text:p>288,5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04 Materiali per la profilassi (vaccini)</text:p>
          </table:table-cell>
          <table:table-cell table:style-name="ce6"/>
          <table:table-cell office:value-type="float" office:value="2017.07" table:style-name="ce6">
            <text:p>2.017,07</text:p>
          </table:table-cell>
          <table:table-cell office:value-type="float" office:value="3646.83" table:style-name="ce6">
            <text:p>3.646,83</text:p>
          </table:table-cell>
          <table:table-cell table:number-columns-repeated="2" table:style-name="ce6"/>
          <table:table-cell office:value-type="float" office:value="5663.9" table:formula="of:=[.C69]+[.D69]+[.E69]+[.F69]" table:style-name="ce6">
            <text:p>5.663,9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935" table:style-name="ce7">
            <text:p>1.935,00</text:p>
          </table:table-cell>
          <table:table-cell office:value-type="float" office:value="3267.1" table:style-name="ce7">
            <text:p>3.267,10</text:p>
          </table:table-cell>
          <table:table-cell table:number-columns-repeated="2" table:style-name="ce7"/>
          <table:table-cell office:value-type="float" office:value="5202.1000000000004" table:formula="of:=[.C70]+[.D70]+[.E70]+[.F70]" table:style-name="ce7">
            <text:p>5.202,1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82.07" table:style-name="ce7">
            <text:p>82,07</text:p>
          </table:table-cell>
          <table:table-cell office:value-type="float" office:value="379.73" table:style-name="ce7">
            <text:p>379,73</text:p>
          </table:table-cell>
          <table:table-cell table:number-columns-repeated="2" table:style-name="ce7"/>
          <table:table-cell office:value-type="float" office:value="461.8" table:formula="of:=[.C71]+[.D71]+[.E71]+[.F71]" table:style-name="ce7">
            <text:p>461,8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10 Materiali e prodotti per uso veterinario</text:p>
          </table:table-cell>
          <table:table-cell table:style-name="ce6"/>
          <table:table-cell office:value-type="float" office:value="267.31" table:style-name="ce6">
            <text:p>267,31</text:p>
          </table:table-cell>
          <table:table-cell office:value-type="float" office:value="67.06" table:style-name="ce6">
            <text:p>67,06</text:p>
          </table:table-cell>
          <table:table-cell table:number-columns-repeated="2" table:style-name="ce6"/>
          <table:table-cell office:value-type="float" office:value="334.37" table:formula="of:=[.C72]+[.D72]+[.E72]+[.F72]" table:style-name="ce6">
            <text:p>334,3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67.31" table:style-name="ce7">
            <text:p>267,31</text:p>
          </table:table-cell>
          <table:table-cell office:value-type="float" office:value="36.659999999999997" table:style-name="ce7">
            <text:p>36,66</text:p>
          </table:table-cell>
          <table:table-cell table:number-columns-repeated="2" table:style-name="ce7"/>
          <table:table-cell office:value-type="float" office:value="303.97000000000003" table:formula="of:=[.C73]+[.D73]+[.E73]+[.F73]" table:style-name="ce7">
            <text:p>303,9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table:style-name="ce7"/>
          <table:table-cell office:value-type="float" office:value="30.4" table:style-name="ce7">
            <text:p>30,40</text:p>
          </table:table-cell>
          <table:table-cell table:number-columns-repeated="2" table:style-name="ce7"/>
          <table:table-cell office:value-type="float" office:value="30.4" table:formula="of:=[.C74]+[.D74]+[.E74]+[.F74]" table:style-name="ce7">
            <text:p>30,4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11 Acquisti di beni sanitari da altre strutture sanitarie</text:p>
          </table:table-cell>
          <table:table-cell table:style-name="ce6"/>
          <table:table-cell office:value-type="float" office:value="595261.9" table:style-name="ce6">
            <text:p>595.261,90</text:p>
          </table:table-cell>
          <table:table-cell office:value-type="float" office:value="11503.7" table:style-name="ce6">
            <text:p>11.503,70</text:p>
          </table:table-cell>
          <table:table-cell table:number-columns-repeated="2" table:style-name="ce6"/>
          <table:table-cell office:value-type="float" office:value="606765.6" table:formula="of:=[.C75]+[.D75]+[.E75]+[.F75]" table:style-name="ce6">
            <text:p>606.765,6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551898" table:style-name="ce7">
            <text:p>551.898,00</text:p>
          </table:table-cell>
          <table:table-cell table:number-columns-repeated="3" table:style-name="ce7"/>
          <table:table-cell office:value-type="float" office:value="551898" table:formula="of:=[.C76]+[.D76]+[.E76]+[.F76]" table:style-name="ce7">
            <text:p>551.898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43363.9" table:style-name="ce7">
            <text:p>43.363,90</text:p>
          </table:table-cell>
          <table:table-cell office:value-type="float" office:value="11503.7" table:style-name="ce7">
            <text:p>11.503,70</text:p>
          </table:table-cell>
          <table:table-cell table:number-columns-repeated="2" table:style-name="ce7"/>
          <table:table-cell office:value-type="float" office:value="54867.600000000006" table:formula="of:=[.C77]+[.D77]+[.E77]+[.F77]" table:style-name="ce7">
            <text:p>54.867,6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12 Dispositivi medici</text:p>
          </table:table-cell>
          <table:table-cell table:style-name="ce6"/>
          <table:table-cell office:value-type="float" office:value="7015155.0299998997" table:style-name="ce6">
            <text:p>7.015.155,03</text:p>
          </table:table-cell>
          <table:table-cell office:value-type="float" office:value="5154759.2300000004" table:style-name="ce6">
            <text:p>5.154.759,23</text:p>
          </table:table-cell>
          <table:table-cell table:number-columns-repeated="2" table:style-name="ce6"/>
          <table:table-cell office:value-type="float" office:value="12169914.259999901" table:formula="of:=[.C78]+[.D78]+[.E78]+[.F78]" table:style-name="ce6">
            <text:p>12.169.914,2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6507459.2899999004" table:style-name="ce7">
            <text:p>6.507.459,29</text:p>
          </table:table-cell>
          <table:table-cell office:value-type="float" office:value="4684469.59" table:style-name="ce7">
            <text:p>4.684.469,59</text:p>
          </table:table-cell>
          <table:table-cell table:number-columns-repeated="2" table:style-name="ce7"/>
          <table:table-cell office:value-type="float" office:value="11191928.8799999" table:formula="of:=[.C79]+[.D79]+[.E79]+[.F79]" table:style-name="ce7">
            <text:p>11.191.928,8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07695.74" table:style-name="ce7">
            <text:p>507.695,74</text:p>
          </table:table-cell>
          <table:table-cell office:value-type="float" office:value="470289.64" table:style-name="ce7">
            <text:p>470.289,64</text:p>
          </table:table-cell>
          <table:table-cell table:number-columns-repeated="2" table:style-name="ce7"/>
          <table:table-cell office:value-type="float" office:value="977985.38" table:formula="of:=[.C80]+[.D80]+[.E80]+[.F80]" table:style-name="ce7">
            <text:p>977.985,38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13 Prodotti chimici</text:p>
          </table:table-cell>
          <table:table-cell table:style-name="ce6"/>
          <table:table-cell office:value-type="float" office:value="329712.28000000003" table:style-name="ce6">
            <text:p>329.712,28</text:p>
          </table:table-cell>
          <table:table-cell office:value-type="float" office:value="189646.03" table:style-name="ce6">
            <text:p>189.646,03</text:p>
          </table:table-cell>
          <table:table-cell table:number-columns-repeated="2" table:style-name="ce6"/>
          <table:table-cell office:value-type="float" office:value="519358.31000000006" table:formula="of:=[.C81]+[.D81]+[.E81]+[.F81]" table:style-name="ce6">
            <text:p>519.358,3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71373.75" table:style-name="ce7">
            <text:p>271.373,75</text:p>
          </table:table-cell>
          <table:table-cell office:value-type="float" office:value="146874.39000000001" table:style-name="ce7">
            <text:p>146.874,39</text:p>
          </table:table-cell>
          <table:table-cell table:number-columns-repeated="2" table:style-name="ce7"/>
          <table:table-cell office:value-type="float" office:value="418248.14" table:formula="of:=[.C82]+[.D82]+[.E82]+[.F82]" table:style-name="ce7">
            <text:p>418.248,1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7788.53" table:style-name="ce7">
            <text:p>57.788,53</text:p>
          </table:table-cell>
          <table:table-cell office:value-type="float" office:value="42771.64" table:style-name="ce7">
            <text:p>42.771,64</text:p>
          </table:table-cell>
          <table:table-cell table:number-columns-repeated="2" table:style-name="ce7"/>
          <table:table-cell office:value-type="float" office:value="100560.17" table:formula="of:=[.C83]+[.D83]+[.E83]+[.F83]" table:style-name="ce7">
            <text:p>100.560,1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office:value-type="float" office:value="550" table:style-name="ce7">
            <text:p>550,00</text:p>
          </table:table-cell>
          <table:table-cell table:number-columns-repeated="3" table:style-name="ce7"/>
          <table:table-cell office:value-type="float" office:value="550" table:formula="of:=[.C84]+[.D84]+[.E84]+[.F84]" table:style-name="ce7">
            <text:p>550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98 Altri acquisti di beni sanitari</text:p>
          </table:table-cell>
          <table:table-cell table:style-name="ce6"/>
          <table:table-cell office:value-type="float" office:value="80938.710000000006" table:style-name="ce6">
            <text:p>80.938,71</text:p>
          </table:table-cell>
          <table:table-cell office:value-type="float" office:value="86295.16" table:style-name="ce6">
            <text:p>86.295,16</text:p>
          </table:table-cell>
          <table:table-cell table:number-columns-repeated="2" table:style-name="ce6"/>
          <table:table-cell office:value-type="float" office:value="167233.87" table:formula="of:=[.C85]+[.D85]+[.E85]+[.F85]" table:style-name="ce6">
            <text:p>167.233,8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68028.210000000006" table:style-name="ce7">
            <text:p>68.028,21</text:p>
          </table:table-cell>
          <table:table-cell office:value-type="float" office:value="72803.73" table:style-name="ce7">
            <text:p>72.803,73</text:p>
          </table:table-cell>
          <table:table-cell table:number-columns-repeated="2" table:style-name="ce7"/>
          <table:table-cell office:value-type="float" office:value="140831.94" table:formula="of:=[.C86]+[.D86]+[.E86]+[.F86]" table:style-name="ce7">
            <text:p>140.831,9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2910.5" table:style-name="ce7">
            <text:p>12.910,50</text:p>
          </table:table-cell>
          <table:table-cell office:value-type="float" office:value="13491.43" table:style-name="ce7">
            <text:p>13.491,43</text:p>
          </table:table-cell>
          <table:table-cell table:number-columns-repeated="2" table:style-name="ce7"/>
          <table:table-cell office:value-type="float" office:value="26401.93" table:formula="of:=[.C87]+[.D87]+[.E87]+[.F87]" table:style-name="ce7">
            <text:p>26.401,9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199 Acquisto di beni sanitari derivante da sopravvenienze</text:p>
          </table:table-cell>
          <table:table-cell table:style-name="ce6"/>
          <table:table-cell office:value-type="float" office:value="2399.16" table:style-name="ce6">
            <text:p>2.399,16</text:p>
          </table:table-cell>
          <table:table-cell office:value-type="float" office:value="8559.7099999999991" table:style-name="ce6">
            <text:p>8.559,71</text:p>
          </table:table-cell>
          <table:table-cell table:number-columns-repeated="2" table:style-name="ce6"/>
          <table:table-cell office:value-type="float" office:value="10958.869999999999" table:formula="of:=[.C88]+[.D88]+[.E88]+[.F88]" table:style-name="ce6">
            <text:p>10.958,8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046.2" table:style-name="ce7">
            <text:p>2.046,20</text:p>
          </table:table-cell>
          <table:table-cell office:value-type="float" office:value="8559.16" table:style-name="ce7">
            <text:p>8.559,16</text:p>
          </table:table-cell>
          <table:table-cell table:number-columns-repeated="2" table:style-name="ce7"/>
          <table:table-cell office:value-type="float" office:value="10605.36" table:formula="of:=[.C89]+[.D89]+[.E89]+[.F89]" table:style-name="ce7">
            <text:p>10.605,3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352.96" table:style-name="ce7">
            <text:p>352,96</text:p>
          </table:table-cell>
          <table:table-cell office:value-type="float" office:value="0.55000000000000004" table:style-name="ce7">
            <text:p>0,55</text:p>
          </table:table-cell>
          <table:table-cell table:number-columns-repeated="2" table:style-name="ce7"/>
          <table:table-cell office:value-type="float" office:value="353.51" table:formula="of:=[.C90]+[.D90]+[.E90]+[.F90]" table:style-name="ce7">
            <text:p>353,5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201 Prodotti alimentari</text:p>
          </table:table-cell>
          <table:table-cell table:style-name="ce6"/>
          <table:table-cell office:value-type="float" office:value="22293" table:style-name="ce6">
            <text:p>22.293,00</text:p>
          </table:table-cell>
          <table:table-cell office:value-type="float" office:value="18083.96" table:style-name="ce6">
            <text:p>18.083,96</text:p>
          </table:table-cell>
          <table:table-cell table:number-columns-repeated="2" table:style-name="ce6"/>
          <table:table-cell office:value-type="float" office:value="40376.959999999999" table:formula="of:=[.C91]+[.D91]+[.E91]+[.F91]" table:style-name="ce6">
            <text:p>40.376,9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0614.509999999998" table:style-name="ce7">
            <text:p>20.614,51</text:p>
          </table:table-cell>
          <table:table-cell office:value-type="float" office:value="15625.05" table:style-name="ce7">
            <text:p>15.625,05</text:p>
          </table:table-cell>
          <table:table-cell table:number-columns-repeated="2" table:style-name="ce7"/>
          <table:table-cell office:value-type="float" office:value="36239.56" table:formula="of:=[.C92]+[.D92]+[.E92]+[.F92]" table:style-name="ce7">
            <text:p>36.239,5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678.49" table:style-name="ce7">
            <text:p>1.678,49</text:p>
          </table:table-cell>
          <table:table-cell office:value-type="float" office:value="2458.91" table:style-name="ce7">
            <text:p>2.458,91</text:p>
          </table:table-cell>
          <table:table-cell table:number-columns-repeated="2" table:style-name="ce7"/>
          <table:table-cell office:value-type="float" office:value="4137.3999999999996" table:formula="of:=[.C93]+[.D93]+[.E93]+[.F93]" table:style-name="ce7">
            <text:p>4.137,4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202 Materiali di guardaroba, di pulizia e di convivenza in genere</text:p>
          </table:table-cell>
          <table:table-cell table:style-name="ce6"/>
          <table:table-cell office:value-type="float" office:value="59067.040000000001" table:style-name="ce6">
            <text:p>59.067,04</text:p>
          </table:table-cell>
          <table:table-cell office:value-type="float" office:value="41115.83" table:style-name="ce6">
            <text:p>41.115,83</text:p>
          </table:table-cell>
          <table:table-cell table:number-columns-repeated="2" table:style-name="ce6"/>
          <table:table-cell office:value-type="float" office:value="100182.87" table:formula="of:=[.C94]+[.D94]+[.E94]+[.F94]" table:style-name="ce6">
            <text:p>100.182,8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50594.239999999998" table:style-name="ce7">
            <text:p>50.594,24</text:p>
          </table:table-cell>
          <table:table-cell office:value-type="float" office:value="32408.28" table:style-name="ce7">
            <text:p>32.408,28</text:p>
          </table:table-cell>
          <table:table-cell table:number-columns-repeated="2" table:style-name="ce7"/>
          <table:table-cell office:value-type="float" office:value="83002.51999999999" table:formula="of:=[.C95]+[.D95]+[.E95]+[.F95]" table:style-name="ce7">
            <text:p>83.002,5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8472.7999999999993" table:style-name="ce7">
            <text:p>8.472,80</text:p>
          </table:table-cell>
          <table:table-cell office:value-type="float" office:value="8707.5499999999993" table:style-name="ce7">
            <text:p>8.707,55</text:p>
          </table:table-cell>
          <table:table-cell table:number-columns-repeated="2" table:style-name="ce7"/>
          <table:table-cell office:value-type="float" office:value="17180.349999999999" table:formula="of:=[.C96]+[.D96]+[.E96]+[.F96]" table:style-name="ce7">
            <text:p>17.180,3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204 Supporti informatici e cancelleria</text:p>
          </table:table-cell>
          <table:table-cell table:style-name="ce6"/>
          <table:table-cell office:value-type="float" office:value="88236.38" table:style-name="ce6">
            <text:p>88.236,38</text:p>
          </table:table-cell>
          <table:table-cell office:value-type="float" office:value="65468.54" table:style-name="ce6">
            <text:p>65.468,54</text:p>
          </table:table-cell>
          <table:table-cell table:number-columns-repeated="2" table:style-name="ce6"/>
          <table:table-cell office:value-type="float" office:value="153704.92000000001" table:formula="of:=[.C97]+[.D97]+[.E97]+[.F97]" table:style-name="ce6">
            <text:p>153.704,9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76342.36" table:style-name="ce7">
            <text:p>76.342,36</text:p>
          </table:table-cell>
          <table:table-cell office:value-type="float" office:value="49422.44" table:style-name="ce7">
            <text:p>49.422,44</text:p>
          </table:table-cell>
          <table:table-cell table:number-columns-repeated="2" table:style-name="ce7"/>
          <table:table-cell office:value-type="float" office:value="125764.8" table:formula="of:=[.C98]+[.D98]+[.E98]+[.F98]" table:style-name="ce7">
            <text:p>125.764,8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1725.19" table:style-name="ce7">
            <text:p>11.725,19</text:p>
          </table:table-cell>
          <table:table-cell office:value-type="float" office:value="15767.1" table:style-name="ce7">
            <text:p>15.767,10</text:p>
          </table:table-cell>
          <table:table-cell table:number-columns-repeated="2" table:style-name="ce7"/>
          <table:table-cell office:value-type="float" office:value="27492.29" table:formula="of:=[.C99]+[.D99]+[.E99]+[.F99]" table:style-name="ce7">
            <text:p>27.492,29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148.99" table:style-name="ce7">
            <text:p>148,99</text:p>
          </table:table-cell>
          <table:table-cell office:value-type="float" office:value="258.66000000000003" table:style-name="ce7">
            <text:p>258,66</text:p>
          </table:table-cell>
          <table:table-cell table:number-columns-repeated="2" table:style-name="ce7"/>
          <table:table-cell office:value-type="float" office:value="407.65000000000003" table:formula="of:=[.C100]+[.D100]+[.E100]+[.F100]" table:style-name="ce7">
            <text:p>407,6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19.84" table:style-name="ce7">
            <text:p>19,84</text:p>
          </table:table-cell>
          <table:table-cell office:value-type="float" office:value="20.34" table:style-name="ce7">
            <text:p>20,34</text:p>
          </table:table-cell>
          <table:table-cell table:number-columns-repeated="2" table:style-name="ce7"/>
          <table:table-cell office:value-type="float" office:value="40.18" table:formula="of:=[.C101]+[.D101]+[.E101]+[.F101]" table:style-name="ce7">
            <text:p>40,18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205 Pubblicazioni, giornali e riviste</text:p>
          </table:table-cell>
          <table:table-cell table:style-name="ce6"/>
          <table:table-cell office:value-type="float" office:value="103279.88" table:style-name="ce6">
            <text:p>103.279,88</text:p>
          </table:table-cell>
          <table:table-cell office:value-type="float" office:value="33716.49" table:style-name="ce6">
            <text:p>33.716,49</text:p>
          </table:table-cell>
          <table:table-cell table:number-columns-repeated="2" table:style-name="ce6"/>
          <table:table-cell office:value-type="float" office:value="136996.37" table:formula="of:=[.C102]+[.D102]+[.E102]+[.F102]" table:style-name="ce6">
            <text:p>136.996,3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99138.86" table:style-name="ce7">
            <text:p>99.138,86</text:p>
          </table:table-cell>
          <table:table-cell office:value-type="float" office:value="33198.01" table:style-name="ce7">
            <text:p>33.198,01</text:p>
          </table:table-cell>
          <table:table-cell table:number-columns-repeated="2" table:style-name="ce7"/>
          <table:table-cell office:value-type="float" office:value="132336.87" table:formula="of:=[.C103]+[.D103]+[.E103]+[.F103]" table:style-name="ce7">
            <text:p>132.336,8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4141.0200000000004" table:style-name="ce7">
            <text:p>4.141,02</text:p>
          </table:table-cell>
          <table:table-cell office:value-type="float" office:value="518.48" table:style-name="ce7">
            <text:p>518,48</text:p>
          </table:table-cell>
          <table:table-cell table:number-columns-repeated="2" table:style-name="ce7"/>
          <table:table-cell office:value-type="float" office:value="4659.5" table:formula="of:=[.C104]+[.D104]+[.E104]+[.F104]" table:style-name="ce7">
            <text:p>4.659,5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206 Acquisto di materiali per la manutenzione</text:p>
          </table:table-cell>
          <table:table-cell table:style-name="ce6"/>
          <table:table-cell office:value-type="float" office:value="530.48" table:style-name="ce6">
            <text:p>530,48</text:p>
          </table:table-cell>
          <table:table-cell office:value-type="float" office:value="3683.1" table:style-name="ce6">
            <text:p>3.683,10</text:p>
          </table:table-cell>
          <table:table-cell table:number-columns-repeated="2" table:style-name="ce6"/>
          <table:table-cell office:value-type="float" office:value="4213.58" table:formula="of:=[.C105]+[.D105]+[.E105]+[.F105]" table:style-name="ce6">
            <text:p>4.213,5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368.46" table:style-name="ce7">
            <text:p>368,46</text:p>
          </table:table-cell>
          <table:table-cell office:value-type="float" office:value="3079.2" table:style-name="ce7">
            <text:p>3.079,20</text:p>
          </table:table-cell>
          <table:table-cell table:number-columns-repeated="2" table:style-name="ce7"/>
          <table:table-cell office:value-type="float" office:value="3447.66" table:formula="of:=[.C106]+[.D106]+[.E106]+[.F106]" table:style-name="ce7">
            <text:p>3.447,6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62.02000000000001" table:style-name="ce7">
            <text:p>162,02</text:p>
          </table:table-cell>
          <table:table-cell office:value-type="float" office:value="603.9" table:style-name="ce7">
            <text:p>603,90</text:p>
          </table:table-cell>
          <table:table-cell table:number-columns-repeated="2" table:style-name="ce7"/>
          <table:table-cell office:value-type="float" office:value="765.92" table:formula="of:=[.C107]+[.D107]+[.E107]+[.F107]" table:style-name="ce7">
            <text:p>765,9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2298 Altri beni non sanitari</text:p>
          </table:table-cell>
          <table:table-cell table:style-name="ce6"/>
          <table:table-cell office:value-type="float" office:value="30451.48" table:style-name="ce6">
            <text:p>30.451,48</text:p>
          </table:table-cell>
          <table:table-cell office:value-type="float" office:value="9143.27" table:style-name="ce6">
            <text:p>9.143,27</text:p>
          </table:table-cell>
          <table:table-cell table:number-columns-repeated="2" table:style-name="ce6"/>
          <table:table-cell office:value-type="float" office:value="39594.75" table:formula="of:=[.C108]+[.D108]+[.E108]+[.F108]" table:style-name="ce6">
            <text:p>39.594,7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4234.55" table:style-name="ce7">
            <text:p>24.234,55</text:p>
          </table:table-cell>
          <table:table-cell office:value-type="float" office:value="5396.47" table:style-name="ce7">
            <text:p>5.396,47</text:p>
          </table:table-cell>
          <table:table-cell table:number-columns-repeated="2" table:style-name="ce7"/>
          <table:table-cell office:value-type="float" office:value="29631.02" table:formula="of:=[.C109]+[.D109]+[.E109]+[.F109]" table:style-name="ce7">
            <text:p>29.631,0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4997.6000000000004" table:style-name="ce7">
            <text:p>4.997,60</text:p>
          </table:table-cell>
          <table:table-cell office:value-type="float" office:value="2510.61" table:style-name="ce7">
            <text:p>2.510,61</text:p>
          </table:table-cell>
          <table:table-cell table:number-columns-repeated="2" table:style-name="ce7"/>
          <table:table-cell office:value-type="float" office:value="7508.2100000000009" table:formula="of:=[.C110]+[.D110]+[.E110]+[.F110]" table:style-name="ce7">
            <text:p>7.508,21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1161.29" table:style-name="ce7">
            <text:p>1.161,29</text:p>
          </table:table-cell>
          <table:table-cell office:value-type="float" office:value="1189.31" table:style-name="ce7">
            <text:p>1.189,31</text:p>
          </table:table-cell>
          <table:table-cell table:number-columns-repeated="2" table:style-name="ce7"/>
          <table:table-cell office:value-type="float" office:value="2350.6" table:formula="of:=[.C111]+[.D111]+[.E111]+[.F111]" table:style-name="ce7">
            <text:p>2.350,6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58.04" table:style-name="ce7">
            <text:p>58,04</text:p>
          </table:table-cell>
          <table:table-cell office:value-type="float" office:value="46.88" table:style-name="ce7">
            <text:p>46,88</text:p>
          </table:table-cell>
          <table:table-cell table:number-columns-repeated="2" table:style-name="ce7"/>
          <table:table-cell office:value-type="float" office:value="104.92" table:formula="of:=[.C112]+[.D112]+[.E112]+[.F112]" table:style-name="ce7">
            <text:p>104,9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07 Acquisti di servizi sanitari per assistenza specialistica ambulatoriale da strutture sanitarie pubbliche della Regione/Provincia autonoma di appartenenza</text:p>
          </table:table-cell>
          <table:table-cell table:style-name="ce6"/>
          <table:table-cell office:value-type="float" office:value="125984.7" table:style-name="ce6">
            <text:p>125.984,70</text:p>
          </table:table-cell>
          <table:table-cell office:value-type="float" office:value="927989" table:style-name="ce6">
            <text:p>927.989,00</text:p>
          </table:table-cell>
          <table:table-cell table:number-columns-repeated="2" table:style-name="ce6"/>
          <table:table-cell office:value-type="float" office:value="1053973.7" table:formula="of:=[.C113]+[.D113]+[.E113]+[.F113]" table:style-name="ce6">
            <text:p>1.053.973,7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8948.7000000000007" table:style-name="ce7">
            <text:p>8.948,70</text:p>
          </table:table-cell>
          <table:table-cell office:value-type="float" office:value="911658.5" table:style-name="ce7">
            <text:p>911.658,50</text:p>
          </table:table-cell>
          <table:table-cell table:number-columns-repeated="2" table:style-name="ce7"/>
          <table:table-cell office:value-type="float" office:value="920607.2" table:formula="of:=[.C114]+[.D114]+[.E114]+[.F114]" table:style-name="ce7">
            <text:p>920.607,2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117036" table:style-name="ce7">
            <text:p>117.036,00</text:p>
          </table:table-cell>
          <table:table-cell office:value-type="float" office:value="16330.5" table:style-name="ce7">
            <text:p>16.330,50</text:p>
          </table:table-cell>
          <table:table-cell table:number-columns-repeated="2" table:style-name="ce7"/>
          <table:table-cell office:value-type="float" office:value="133366.5" table:formula="of:=[.C115]+[.D115]+[.E115]+[.F115]" table:style-name="ce7">
            <text:p>133.366,5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28 Acquisti di prestazioni trasporto in emergenza e urgenza da strutture sanitarie pubbliche della Regione/Provincia autonoma di appartenenza</text:p>
          </table:table-cell>
          <table:table-cell table:style-name="ce6"/>
          <table:table-cell office:value-type="float" office:value="51828.34" table:style-name="ce6">
            <text:p>51.828,34</text:p>
          </table:table-cell>
          <table:table-cell office:value-type="float" office:value="48654.1" table:style-name="ce6">
            <text:p>48.654,10</text:p>
          </table:table-cell>
          <table:table-cell table:number-columns-repeated="2" table:style-name="ce6"/>
          <table:table-cell office:value-type="float" office:value="100482.44" table:formula="of:=[.C116]+[.D116]+[.E116]+[.F116]" table:style-name="ce6">
            <text:p>100.482,4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51828.34" table:style-name="ce7">
            <text:p>51.828,34</text:p>
          </table:table-cell>
          <table:table-cell office:value-type="float" office:value="48654.1" table:style-name="ce7">
            <text:p>48.654,10</text:p>
          </table:table-cell>
          <table:table-cell table:number-columns-repeated="2" table:style-name="ce7"/>
          <table:table-cell office:value-type="float" office:value="100482.44" table:formula="of:=[.C117]+[.D117]+[.E117]+[.F117]" table:style-name="ce7">
            <text:p>100.482,4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30 Acquisti di prestazioni trasporto in emergenza e urgenza da privati</text:p>
          </table:table-cell>
          <table:table-cell table:style-name="ce6"/>
          <table:table-cell office:value-type="float" office:value="10132.74" table:style-name="ce6">
            <text:p>10.132,74</text:p>
          </table:table-cell>
          <table:table-cell office:value-type="float" office:value="5774.26" table:style-name="ce6">
            <text:p>5.774,26</text:p>
          </table:table-cell>
          <table:table-cell table:number-columns-repeated="2" table:style-name="ce6"/>
          <table:table-cell office:value-type="float" office:value="15907" table:formula="of:=[.C118]+[.D118]+[.E118]+[.F118]" table:style-name="ce6">
            <text:p>15.907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8397.82" table:style-name="ce7">
            <text:p>8.397,82</text:p>
          </table:table-cell>
          <table:table-cell office:value-type="float" office:value="4805.84" table:style-name="ce7">
            <text:p>4.805,84</text:p>
          </table:table-cell>
          <table:table-cell table:number-columns-repeated="2" table:style-name="ce7"/>
          <table:table-cell office:value-type="float" office:value="13203.66" table:formula="of:=[.C119]+[.D119]+[.E119]+[.F119]" table:style-name="ce7">
            <text:p>13.203,6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734.92" table:style-name="ce7">
            <text:p>1.734,92</text:p>
          </table:table-cell>
          <table:table-cell office:value-type="float" office:value="968.42" table:style-name="ce7">
            <text:p>968,42</text:p>
          </table:table-cell>
          <table:table-cell table:number-columns-repeated="2" table:style-name="ce7"/>
          <table:table-cell office:value-type="float" office:value="2703.34" table:formula="of:=[.C120]+[.D120]+[.E120]+[.F120]" table:style-name="ce7">
            <text:p>2.703,3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34 Consulenze, collaborazioni, interinale e altre prestazioni di lavoro sanitarie e sociosanitarie da strutture sanitarie pubbliche della Regione/Provincia autonoma di appartenenza</text:p>
          </table:table-cell>
          <table:table-cell table:style-name="ce6"/>
          <table:table-cell office:value-type="float" office:value="343023.76" table:style-name="ce6">
            <text:p>343.023,76</text:p>
          </table:table-cell>
          <table:table-cell office:value-type="float" office:value="50796.22" table:style-name="ce6">
            <text:p>50.796,22</text:p>
          </table:table-cell>
          <table:table-cell table:number-columns-repeated="2" table:style-name="ce6"/>
          <table:table-cell office:value-type="float" office:value="393819.98" table:formula="of:=[.C121]+[.D121]+[.E121]+[.F121]" table:style-name="ce6">
            <text:p>393.819,9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267757.39" table:style-name="ce7">
            <text:p>267.757,39</text:p>
          </table:table-cell>
          <table:table-cell office:value-type="float" office:value="24930.86" table:style-name="ce7">
            <text:p>24.930,86</text:p>
          </table:table-cell>
          <table:table-cell table:number-columns-repeated="2" table:style-name="ce7"/>
          <table:table-cell office:value-type="float" office:value="292688.25" table:formula="of:=[.C122]+[.D122]+[.E122]+[.F122]" table:style-name="ce7">
            <text:p>292.688,2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75266.37" table:style-name="ce7">
            <text:p>75.266,37</text:p>
          </table:table-cell>
          <table:table-cell office:value-type="float" office:value="25865.360000000001" table:style-name="ce7">
            <text:p>25.865,36</text:p>
          </table:table-cell>
          <table:table-cell table:number-columns-repeated="2" table:style-name="ce7"/>
          <table:table-cell office:value-type="float" office:value="101131.73" table:formula="of:=[.C123]+[.D123]+[.E123]+[.F123]" table:style-name="ce7">
            <text:p>101.131,7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35 Consulenze, collaborazioni, interinale e altre prestazioni di lavoro sanitarie e sociosanitarie da altre Amministrazioni pubbliche</text:p>
          </table:table-cell>
          <table:table-cell table:number-columns-repeated="2" table:style-name="ce6"/>
          <table:table-cell office:value-type="float" office:value="243096.14" table:style-name="ce6">
            <text:p>243.096,14</text:p>
          </table:table-cell>
          <table:table-cell table:number-columns-repeated="2" table:style-name="ce6"/>
          <table:table-cell office:value-type="float" office:value="243096.14" table:formula="of:=[.C124]+[.D124]+[.E124]+[.F124]" table:style-name="ce6">
            <text:p>243.096,1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table:style-name="ce7"/>
          <table:table-cell office:value-type="float" office:value="243096.14" table:style-name="ce7">
            <text:p>243.096,14</text:p>
          </table:table-cell>
          <table:table-cell table:number-columns-repeated="2" table:style-name="ce7"/>
          <table:table-cell office:value-type="float" office:value="243096.14" table:formula="of:=[.C125]+[.D125]+[.E125]+[.F125]" table:style-name="ce7">
            <text:p>243.096,1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36 Consulenze, collaborazioni, interinale e altre prestazioni di lavoro sanitarie e sociosanitarie da privati</text:p>
          </table:table-cell>
          <table:table-cell table:style-name="ce6"/>
          <table:table-cell office:value-type="float" office:value="124501.59" table:style-name="ce6">
            <text:p>124.501,59</text:p>
          </table:table-cell>
          <table:table-cell office:value-type="float" office:value="96899.77" table:style-name="ce6">
            <text:p>96.899,77</text:p>
          </table:table-cell>
          <table:table-cell table:number-columns-repeated="2" table:style-name="ce6"/>
          <table:table-cell office:value-type="float" office:value="221401.36" table:formula="of:=[.C126]+[.D126]+[.E126]+[.F126]" table:style-name="ce6">
            <text:p>221.401,3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23935.34" table:style-name="ce7">
            <text:p>123.935,34</text:p>
          </table:table-cell>
          <table:table-cell office:value-type="float" office:value="94882.85" table:style-name="ce7">
            <text:p>94.882,85</text:p>
          </table:table-cell>
          <table:table-cell table:number-columns-repeated="2" table:style-name="ce7"/>
          <table:table-cell office:value-type="float" office:value="218818.19" table:formula="of:=[.C127]+[.D127]+[.E127]+[.F127]" table:style-name="ce7">
            <text:p>218.818,1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66.25" table:style-name="ce7">
            <text:p>566,25</text:p>
          </table:table-cell>
          <table:table-cell office:value-type="float" office:value="2016.92" table:style-name="ce7">
            <text:p>2.016,92</text:p>
          </table:table-cell>
          <table:table-cell table:number-columns-repeated="2" table:style-name="ce7"/>
          <table:table-cell office:value-type="float" office:value="2583.17" table:formula="of:=[.C128]+[.D128]+[.E128]+[.F128]" table:style-name="ce7">
            <text:p>2.583,1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37 Altri acquisti di servizi e prestazioni sanitarie <text:s/>da strutture sanitarie pubbliche della Regione/Provincia autonoma di appartenenza</text:p>
          </table:table-cell>
          <table:table-cell table:style-name="ce6"/>
          <table:table-cell office:value-type="float" office:value="3030520.63" table:style-name="ce6">
            <text:p>3.030.520,63</text:p>
          </table:table-cell>
          <table:table-cell office:value-type="float" office:value="3984554.14" table:style-name="ce6">
            <text:p>3.984.554,14</text:p>
          </table:table-cell>
          <table:table-cell table:number-columns-repeated="2" table:style-name="ce6"/>
          <table:table-cell office:value-type="float" office:value="7015074.7699999996" table:formula="of:=[.C129]+[.D129]+[.E129]+[.F129]" table:style-name="ce6">
            <text:p>7.015.074,7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3011481.23" table:style-name="ce7">
            <text:p>3.011.481,23</text:p>
          </table:table-cell>
          <table:table-cell office:value-type="float" office:value="3978182.19" table:style-name="ce7">
            <text:p>3.978.182,19</text:p>
          </table:table-cell>
          <table:table-cell table:number-columns-repeated="2" table:style-name="ce7"/>
          <table:table-cell office:value-type="float" office:value="6989663.4199999999" table:formula="of:=[.C130]+[.D130]+[.E130]+[.F130]" table:style-name="ce7">
            <text:p>6.989.663,4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19039.400000000001" table:style-name="ce7">
            <text:p>19.039,40</text:p>
          </table:table-cell>
          <table:table-cell office:value-type="float" office:value="6371.95" table:style-name="ce7">
            <text:p>6.371,95</text:p>
          </table:table-cell>
          <table:table-cell table:number-columns-repeated="2" table:style-name="ce7"/>
          <table:table-cell office:value-type="float" office:value="25411.350000000002" table:formula="of:=[.C131]+[.D131]+[.E131]+[.F131]" table:style-name="ce7">
            <text:p>25.411,3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38 Altri acquisti di servizi e prestazioni sanitarie <text:s/>da altre Amministrazioni pubbliche</text:p>
          </table:table-cell>
          <table:table-cell table:style-name="ce6"/>
          <table:table-cell office:value-type="float" office:value="284.26" table:style-name="ce6">
            <text:p>284,26</text:p>
          </table:table-cell>
          <table:table-cell table:number-columns-repeated="3" table:style-name="ce6"/>
          <table:table-cell office:value-type="float" office:value="284.26" table:formula="of:=[.C132]+[.D132]+[.E132]+[.F132]" table:style-name="ce6">
            <text:p>284,2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Universita</text:p>
          </table:table-cell>
          <table:table-cell office:value-type="float" office:value="233" table:style-name="ce7">
            <text:p>233,00</text:p>
          </table:table-cell>
          <table:table-cell table:number-columns-repeated="3" table:style-name="ce7"/>
          <table:table-cell office:value-type="float" office:value="233" table:formula="of:=[.C133]+[.D133]+[.E133]+[.F133]" table:style-name="ce7">
            <text:p>233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1.26" table:style-name="ce7">
            <text:p>51,26</text:p>
          </table:table-cell>
          <table:table-cell table:number-columns-repeated="3" table:style-name="ce7"/>
          <table:table-cell office:value-type="float" office:value="51.26" table:formula="of:=[.C134]+[.D134]+[.E134]+[.F134]" table:style-name="ce7">
            <text:p>51,26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98 Altri acquisti di servizi e prestazioni sanitarie <text:s/>da altri soggetti</text:p>
          </table:table-cell>
          <table:table-cell table:style-name="ce6"/>
          <table:table-cell office:value-type="float" office:value="5177979.55" table:style-name="ce6">
            <text:p>5.177.979,55</text:p>
          </table:table-cell>
          <table:table-cell office:value-type="float" office:value="2861203.79" table:style-name="ce6">
            <text:p>2.861.203,79</text:p>
          </table:table-cell>
          <table:table-cell table:number-columns-repeated="2" table:style-name="ce6"/>
          <table:table-cell office:value-type="float" office:value="8039183.3399999999" table:formula="of:=[.C135]+[.D135]+[.E135]+[.F135]" table:style-name="ce6">
            <text:p>8.039.183,3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5052038.0599999996" table:style-name="ce7">
            <text:p>5.052.038,06</text:p>
          </table:table-cell>
          <table:table-cell office:value-type="float" office:value="2778867.97" table:style-name="ce7">
            <text:p>2.778.867,97</text:p>
          </table:table-cell>
          <table:table-cell table:number-columns-repeated="2" table:style-name="ce7"/>
          <table:table-cell office:value-type="float" office:value="7830906.0299999993" table:formula="of:=[.C136]+[.D136]+[.E136]+[.F136]" table:style-name="ce7">
            <text:p>7.830.906,0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04796.4" table:style-name="ce7">
            <text:p>104.796,40</text:p>
          </table:table-cell>
          <table:table-cell office:value-type="float" office:value="63380.84" table:style-name="ce7">
            <text:p>63.380,84</text:p>
          </table:table-cell>
          <table:table-cell table:number-columns-repeated="2" table:style-name="ce7"/>
          <table:table-cell office:value-type="float" office:value="168177.24" table:formula="of:=[.C137]+[.D137]+[.E137]+[.F137]" table:style-name="ce7">
            <text:p>168.177,2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1145.09" table:style-name="ce7">
            <text:p>21.145,09</text:p>
          </table:table-cell>
          <table:table-cell office:value-type="float" office:value="18954.98" table:style-name="ce7">
            <text:p>18.954,98</text:p>
          </table:table-cell>
          <table:table-cell table:number-columns-repeated="2" table:style-name="ce7"/>
          <table:table-cell office:value-type="float" office:value="40100.07" table:formula="of:=[.C138]+[.D138]+[.E138]+[.F138]" table:style-name="ce7">
            <text:p>40.100,0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199 Acquisto di servizi sanitari derivanti da sopravvenienze</text:p>
          </table:table-cell>
          <table:table-cell table:style-name="ce6"/>
          <table:table-cell office:value-type="float" office:value="1606.27" table:style-name="ce6">
            <text:p>1.606,27</text:p>
          </table:table-cell>
          <table:table-cell office:value-type="float" office:value="13028.14" table:style-name="ce6">
            <text:p>13.028,14</text:p>
          </table:table-cell>
          <table:table-cell table:number-columns-repeated="2" table:style-name="ce6"/>
          <table:table-cell office:value-type="float" office:value="14634.41" table:formula="of:=[.C139]+[.D139]+[.E139]+[.F139]" table:style-name="ce6">
            <text:p>14.634,4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720" table:style-name="ce7">
            <text:p>720,00</text:p>
          </table:table-cell>
          <table:table-cell table:number-columns-repeated="3" table:style-name="ce7"/>
          <table:table-cell office:value-type="float" office:value="720" table:formula="of:=[.C140]+[.D140]+[.E140]+[.F140]" table:style-name="ce7">
            <text:p>720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58.4" table:style-name="ce7">
            <text:p>158,40</text:p>
          </table:table-cell>
          <table:table-cell table:number-columns-repeated="3" table:style-name="ce7"/>
          <table:table-cell office:value-type="float" office:value="158.4" table:formula="of:=[.C141]+[.D141]+[.E141]+[.F141]" table:style-name="ce7">
            <text:p>158,4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727.87" table:style-name="ce7">
            <text:p>727,87</text:p>
          </table:table-cell>
          <table:table-cell office:value-type="float" office:value="381.8" table:style-name="ce7">
            <text:p>381,80</text:p>
          </table:table-cell>
          <table:table-cell table:number-columns-repeated="2" table:style-name="ce7"/>
          <table:table-cell office:value-type="float" office:value="1109.67" table:formula="of:=[.C142]+[.D142]+[.E142]+[.F142]" table:style-name="ce7">
            <text:p>1.109,6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table:style-name="ce7"/>
          <table:table-cell office:value-type="float" office:value="12646.34" table:style-name="ce7">
            <text:p>12.646,34</text:p>
          </table:table-cell>
          <table:table-cell table:number-columns-repeated="2" table:style-name="ce7"/>
          <table:table-cell office:value-type="float" office:value="12646.34" table:formula="of:=[.C143]+[.D143]+[.E143]+[.F143]" table:style-name="ce7">
            <text:p>12.646,3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1 Consulenze, collaborazioni, interinale e altre prestazioni di lavoro non sanitarie <text:s/>da strutture sanitarie pubbliche della Regione/Provincia autonoma di appartenenza</text:p>
          </table:table-cell>
          <table:table-cell table:style-name="ce6"/>
          <table:table-cell office:value-type="float" office:value="34390.75" table:style-name="ce6">
            <text:p>34.390,75</text:p>
          </table:table-cell>
          <table:table-cell office:value-type="float" office:value="26254.34" table:style-name="ce6">
            <text:p>26.254,34</text:p>
          </table:table-cell>
          <table:table-cell table:number-columns-repeated="2" table:style-name="ce6"/>
          <table:table-cell office:value-type="float" office:value="60645.09" table:formula="of:=[.C144]+[.D144]+[.E144]+[.F144]" table:style-name="ce6">
            <text:p>60.645,0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17907.66" table:style-name="ce7">
            <text:p>17.907,66</text:p>
          </table:table-cell>
          <table:table-cell office:value-type="float" office:value="22103.67" table:style-name="ce7">
            <text:p>22.103,67</text:p>
          </table:table-cell>
          <table:table-cell table:number-columns-repeated="2" table:style-name="ce7"/>
          <table:table-cell office:value-type="float" office:value="40011.33" table:formula="of:=[.C145]+[.D145]+[.E145]+[.F145]" table:style-name="ce7">
            <text:p>40.011,3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8014.99" table:style-name="ce7">
            <text:p>8.014,99</text:p>
          </table:table-cell>
          <table:table-cell office:value-type="float" office:value="4150.67" table:style-name="ce7">
            <text:p>4.150,67</text:p>
          </table:table-cell>
          <table:table-cell table:number-columns-repeated="2" table:style-name="ce7"/>
          <table:table-cell office:value-type="float" office:value="12165.66" table:formula="of:=[.C146]+[.D146]+[.E146]+[.F146]" table:style-name="ce7">
            <text:p>12.165,6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8468.1" table:style-name="ce7">
            <text:p>8.468,10</text:p>
          </table:table-cell>
          <table:table-cell table:number-columns-repeated="3" table:style-name="ce7"/>
          <table:table-cell office:value-type="float" office:value="8468.1" table:formula="of:=[.C147]+[.D147]+[.E147]+[.F147]" table:style-name="ce7">
            <text:p>8.468,1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3 Consulenze, collaborazioni, interinale e altre prestazioni di lavoro non sanitarie <text:s/>da privati</text:p>
          </table:table-cell>
          <table:table-cell table:style-name="ce6"/>
          <table:table-cell office:value-type="float" office:value="33307.620000000003" table:style-name="ce6">
            <text:p>33.307,62</text:p>
          </table:table-cell>
          <table:table-cell office:value-type="float" office:value="29751.13" table:style-name="ce6">
            <text:p>29.751,13</text:p>
          </table:table-cell>
          <table:table-cell table:number-columns-repeated="2" table:style-name="ce6"/>
          <table:table-cell office:value-type="float" office:value="63058.75" table:formula="of:=[.C148]+[.D148]+[.E148]+[.F148]" table:style-name="ce6">
            <text:p>63.058,7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33112" table:style-name="ce7">
            <text:p>33.112,00</text:p>
          </table:table-cell>
          <table:table-cell office:value-type="float" office:value="29506.37" table:style-name="ce7">
            <text:p>29.506,37</text:p>
          </table:table-cell>
          <table:table-cell table:number-columns-repeated="2" table:style-name="ce7"/>
          <table:table-cell office:value-type="float" office:value="62618.369999999995" table:formula="of:=[.C149]+[.D149]+[.E149]+[.F149]" table:style-name="ce7">
            <text:p>62.618,3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95.62" table:style-name="ce7">
            <text:p>195,62</text:p>
          </table:table-cell>
          <table:table-cell office:value-type="float" office:value="238.04" table:style-name="ce7">
            <text:p>238,04</text:p>
          </table:table-cell>
          <table:table-cell table:number-columns-repeated="2" table:style-name="ce7"/>
          <table:table-cell office:value-type="float" office:value="433.65999999999997" table:formula="of:=[.C150]+[.D150]+[.E150]+[.F150]" table:style-name="ce7">
            <text:p>433,6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rgani istituzionali</text:p>
          </table:table-cell>
          <table:table-cell table:style-name="ce7"/>
          <table:table-cell office:value-type="float" office:value="6.72" table:style-name="ce7">
            <text:p>6,72</text:p>
          </table:table-cell>
          <table:table-cell table:number-columns-repeated="2" table:style-name="ce7"/>
          <table:table-cell office:value-type="float" office:value="6.72" table:formula="of:=[.C151]+[.D151]+[.E151]+[.F151]" table:style-name="ce7">
            <text:p>6,7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4 Servizi ausiliari e spese di pulizia</text:p>
          </table:table-cell>
          <table:table-cell table:style-name="ce6"/>
          <table:table-cell office:value-type="float" office:value="1228359.48" table:style-name="ce6">
            <text:p>1.228.359,48</text:p>
          </table:table-cell>
          <table:table-cell office:value-type="float" office:value="1243206.1499999999" table:style-name="ce6">
            <text:p>1.243.206,15</text:p>
          </table:table-cell>
          <table:table-cell table:number-columns-repeated="2" table:style-name="ce6"/>
          <table:table-cell office:value-type="float" office:value="2471565.63" table:formula="of:=[.C152]+[.D152]+[.E152]+[.F152]" table:style-name="ce6">
            <text:p>2.471.565,6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36666.68" table:style-name="ce7">
            <text:p>36.666,68</text:p>
          </table:table-cell>
          <table:table-cell office:value-type="float" office:value="18333.34" table:style-name="ce7">
            <text:p>18.333,34</text:p>
          </table:table-cell>
          <table:table-cell table:number-columns-repeated="2" table:style-name="ce7"/>
          <table:table-cell office:value-type="float" office:value="55000.020000000004" table:formula="of:=[.C153]+[.D153]+[.E153]+[.F153]" table:style-name="ce7">
            <text:p>55.000,0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992456.34" table:style-name="ce7">
            <text:p>992.456,34</text:p>
          </table:table-cell>
          <table:table-cell office:value-type="float" office:value="938894.38" table:style-name="ce7">
            <text:p>938.894,38</text:p>
          </table:table-cell>
          <table:table-cell table:number-columns-repeated="2" table:style-name="ce7"/>
          <table:table-cell office:value-type="float" office:value="1931350.72" table:formula="of:=[.C154]+[.D154]+[.E154]+[.F154]" table:style-name="ce7">
            <text:p>1.931.350,7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99236.46" table:style-name="ce7">
            <text:p>199.236,46</text:p>
          </table:table-cell>
          <table:table-cell office:value-type="float" office:value="285978.43" table:style-name="ce7">
            <text:p>285.978,43</text:p>
          </table:table-cell>
          <table:table-cell table:number-columns-repeated="2" table:style-name="ce7"/>
          <table:table-cell office:value-type="float" office:value="485214.89" table:formula="of:=[.C155]+[.D155]+[.E155]+[.F155]" table:style-name="ce7">
            <text:p>485.214,8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5 Buoni pasto <text:s/>e mensa per il personale dipendente</text:p>
          </table:table-cell>
          <table:table-cell table:style-name="ce6"/>
          <table:table-cell office:value-type="float" office:value="247543.23" table:style-name="ce6">
            <text:p>247.543,23</text:p>
          </table:table-cell>
          <table:table-cell office:value-type="float" office:value="150590.88" table:style-name="ce6">
            <text:p>150.590,88</text:p>
          </table:table-cell>
          <table:table-cell table:number-columns-repeated="2" table:style-name="ce6"/>
          <table:table-cell office:value-type="float" office:value="398134.11" table:formula="of:=[.C156]+[.D156]+[.E156]+[.F156]" table:style-name="ce6">
            <text:p>398.134,1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43008.97" table:style-name="ce7">
            <text:p>243.008,97</text:p>
          </table:table-cell>
          <table:table-cell office:value-type="float" office:value="144529.64000000001" table:style-name="ce7">
            <text:p>144.529,64</text:p>
          </table:table-cell>
          <table:table-cell table:number-columns-repeated="2" table:style-name="ce7"/>
          <table:table-cell office:value-type="float" office:value="387538.61" table:formula="of:=[.C157]+[.D157]+[.E157]+[.F157]" table:style-name="ce7">
            <text:p>387.538,6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4534.26" table:style-name="ce7">
            <text:p>4.534,26</text:p>
          </table:table-cell>
          <table:table-cell office:value-type="float" office:value="6061.24" table:style-name="ce7">
            <text:p>6.061,24</text:p>
          </table:table-cell>
          <table:table-cell table:number-columns-repeated="2" table:style-name="ce7"/>
          <table:table-cell office:value-type="float" office:value="10595.5" table:formula="of:=[.C158]+[.D158]+[.E158]+[.F158]" table:style-name="ce7">
            <text:p>10.595,5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6 Mensa per degenti</text:p>
          </table:table-cell>
          <table:table-cell table:style-name="ce6"/>
          <table:table-cell office:value-type="float" office:value="402378.52" table:style-name="ce6">
            <text:p>402.378,52</text:p>
          </table:table-cell>
          <table:table-cell office:value-type="float" office:value="283345.38" table:style-name="ce6">
            <text:p>283.345,38</text:p>
          </table:table-cell>
          <table:table-cell table:number-columns-repeated="2" table:style-name="ce6"/>
          <table:table-cell office:value-type="float" office:value="685723.9" table:formula="of:=[.C159]+[.D159]+[.E159]+[.F159]" table:style-name="ce6">
            <text:p>685.723,9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371052.07" table:style-name="ce7">
            <text:p>371.052,07</text:p>
          </table:table-cell>
          <table:table-cell office:value-type="float" office:value="240911.61" table:style-name="ce7">
            <text:p>240.911,61</text:p>
          </table:table-cell>
          <table:table-cell table:number-columns-repeated="2" table:style-name="ce7"/>
          <table:table-cell office:value-type="float" office:value="611963.67999999993" table:formula="of:=[.C160]+[.D160]+[.E160]+[.F160]" table:style-name="ce7">
            <text:p>611.963,6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31326.45" table:style-name="ce7">
            <text:p>31.326,45</text:p>
          </table:table-cell>
          <table:table-cell office:value-type="float" office:value="42433.77" table:style-name="ce7">
            <text:p>42.433,77</text:p>
          </table:table-cell>
          <table:table-cell table:number-columns-repeated="2" table:style-name="ce7"/>
          <table:table-cell office:value-type="float" office:value="73760.22" table:formula="of:=[.C161]+[.D161]+[.E161]+[.F161]" table:style-name="ce7">
            <text:p>73.760,2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7 Riscaldamento</text:p>
          </table:table-cell>
          <table:table-cell table:style-name="ce6"/>
          <table:table-cell office:value-type="float" office:value="396337.06" table:style-name="ce6">
            <text:p>396.337,06</text:p>
          </table:table-cell>
          <table:table-cell office:value-type="float" office:value="1110052.26" table:style-name="ce6">
            <text:p>1.110.052,26</text:p>
          </table:table-cell>
          <table:table-cell table:number-columns-repeated="2" table:style-name="ce6"/>
          <table:table-cell office:value-type="float" office:value="1506389.32" table:formula="of:=[.C162]+[.D162]+[.E162]+[.F162]" table:style-name="ce6">
            <text:p>1.506.389,3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325738.82" table:style-name="ce7">
            <text:p>325.738,82</text:p>
          </table:table-cell>
          <table:table-cell office:value-type="float" office:value="894539.68" table:style-name="ce7">
            <text:p>894.539,68</text:p>
          </table:table-cell>
          <table:table-cell table:number-columns-repeated="2" table:style-name="ce7"/>
          <table:table-cell office:value-type="float" office:value="1220278.5" table:formula="of:=[.C163]+[.D163]+[.E163]+[.F163]" table:style-name="ce7">
            <text:p>1.220.278,5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70598.240000000005" table:style-name="ce7">
            <text:p>70.598,24</text:p>
          </table:table-cell>
          <table:table-cell office:value-type="float" office:value="215512.58" table:style-name="ce7">
            <text:p>215.512,58</text:p>
          </table:table-cell>
          <table:table-cell table:number-columns-repeated="2" table:style-name="ce7"/>
          <table:table-cell office:value-type="float" office:value="286110.82" table:formula="of:=[.C164]+[.D164]+[.E164]+[.F164]" table:style-name="ce7">
            <text:p>286.110,8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8 Utenze e canoni per telefonia e reti di trasmissione</text:p>
          </table:table-cell>
          <table:table-cell table:style-name="ce6"/>
          <table:table-cell office:value-type="float" office:value="107988.25" table:style-name="ce6">
            <text:p>107.988,25</text:p>
          </table:table-cell>
          <table:table-cell office:value-type="float" office:value="102567.19" table:style-name="ce6">
            <text:p>102.567,19</text:p>
          </table:table-cell>
          <table:table-cell table:number-columns-repeated="2" table:style-name="ce6"/>
          <table:table-cell office:value-type="float" office:value="210555.44" table:formula="of:=[.C165]+[.D165]+[.E165]+[.F165]" table:style-name="ce6">
            <text:p>210.555,4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89270.99" table:style-name="ce7">
            <text:p>89.270,99</text:p>
          </table:table-cell>
          <table:table-cell office:value-type="float" office:value="86845.55" table:style-name="ce7">
            <text:p>86.845,55</text:p>
          </table:table-cell>
          <table:table-cell table:number-columns-repeated="2" table:style-name="ce7"/>
          <table:table-cell office:value-type="float" office:value="176116.54" table:formula="of:=[.C166]+[.D166]+[.E166]+[.F166]" table:style-name="ce7">
            <text:p>176.116,5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8717.259999999998" table:style-name="ce7">
            <text:p>18.717,26</text:p>
          </table:table-cell>
          <table:table-cell office:value-type="float" office:value="15721.64" table:style-name="ce7">
            <text:p>15.721,64</text:p>
          </table:table-cell>
          <table:table-cell table:number-columns-repeated="2" table:style-name="ce7"/>
          <table:table-cell office:value-type="float" office:value="34438.899999999994" table:formula="of:=[.C167]+[.D167]+[.E167]+[.F167]" table:style-name="ce7">
            <text:p>34.438,9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09 Utenze e canoni per energia elettrica</text:p>
          </table:table-cell>
          <table:table-cell table:style-name="ce6"/>
          <table:table-cell office:value-type="float" office:value="932607.83" table:style-name="ce6">
            <text:p>932.607,83</text:p>
          </table:table-cell>
          <table:table-cell office:value-type="float" office:value="611712.81000000006" table:style-name="ce6">
            <text:p>611.712,81</text:p>
          </table:table-cell>
          <table:table-cell table:number-columns-repeated="2" table:style-name="ce6"/>
          <table:table-cell office:value-type="float" office:value="1544320.6400000001" table:formula="of:=[.C168]+[.D168]+[.E168]+[.F168]" table:style-name="ce6">
            <text:p>1.544.320,6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632905.39" table:style-name="ce7">
            <text:p>632.905,39</text:p>
          </table:table-cell>
          <table:table-cell office:value-type="float" office:value="501403.94" table:style-name="ce7">
            <text:p>501.403,94</text:p>
          </table:table-cell>
          <table:table-cell table:number-columns-repeated="2" table:style-name="ce7"/>
          <table:table-cell office:value-type="float" office:value="1134309.33" table:formula="of:=[.C169]+[.D169]+[.E169]+[.F169]" table:style-name="ce7">
            <text:p>1.134.309,3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99702.44" table:style-name="ce7">
            <text:p>299.702,44</text:p>
          </table:table-cell>
          <table:table-cell office:value-type="float" office:value="110308.87" table:style-name="ce7">
            <text:p>110.308,87</text:p>
          </table:table-cell>
          <table:table-cell table:number-columns-repeated="2" table:style-name="ce7"/>
          <table:table-cell office:value-type="float" office:value="410011.31" table:formula="of:=[.C170]+[.D170]+[.E170]+[.F170]" table:style-name="ce7">
            <text:p>410.011,3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0 Utenze e canoni per altri servizi</text:p>
          </table:table-cell>
          <table:table-cell table:style-name="ce6"/>
          <table:table-cell office:value-type="float" office:value="83062.84" table:style-name="ce6">
            <text:p>83.062,84</text:p>
          </table:table-cell>
          <table:table-cell office:value-type="float" office:value="77576.45" table:style-name="ce6">
            <text:p>77.576,45</text:p>
          </table:table-cell>
          <table:table-cell table:number-columns-repeated="2" table:style-name="ce6"/>
          <table:table-cell office:value-type="float" office:value="160639.28999999998" table:formula="of:=[.C171]+[.D171]+[.E171]+[.F171]" table:style-name="ce6">
            <text:p>160.639,2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65952.52" table:style-name="ce7">
            <text:p>65.952,52</text:p>
          </table:table-cell>
          <table:table-cell office:value-type="float" office:value="68332.34" table:style-name="ce7">
            <text:p>68.332,34</text:p>
          </table:table-cell>
          <table:table-cell table:number-columns-repeated="2" table:style-name="ce7"/>
          <table:table-cell office:value-type="float" office:value="134284.85999999999" table:formula="of:=[.C172]+[.D172]+[.E172]+[.F172]" table:style-name="ce7">
            <text:p>134.284,8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6295.62" table:style-name="ce7">
            <text:p>16.295,62</text:p>
          </table:table-cell>
          <table:table-cell office:value-type="float" office:value="9244.11" table:style-name="ce7">
            <text:p>9.244,11</text:p>
          </table:table-cell>
          <table:table-cell table:number-columns-repeated="2" table:style-name="ce7"/>
          <table:table-cell office:value-type="float" office:value="25539.730000000003" table:formula="of:=[.C173]+[.D173]+[.E173]+[.F173]" table:style-name="ce7">
            <text:p>25.539,73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814.7" table:style-name="ce7">
            <text:p>814,70</text:p>
          </table:table-cell>
          <table:table-cell table:number-columns-repeated="3" table:style-name="ce7"/>
          <table:table-cell office:value-type="float" office:value="814.7" table:formula="of:=[.C174]+[.D174]+[.E174]+[.F174]" table:style-name="ce7">
            <text:p>814,7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1 Assicurazioni</text:p>
          </table:table-cell>
          <table:table-cell table:style-name="ce6"/>
          <table:table-cell office:value-type="float" office:value="152211.04" table:style-name="ce6">
            <text:p>152.211,04</text:p>
          </table:table-cell>
          <table:table-cell office:value-type="float" office:value="55453.97" table:style-name="ce6">
            <text:p>55.453,97</text:p>
          </table:table-cell>
          <table:table-cell table:number-columns-repeated="2" table:style-name="ce6"/>
          <table:table-cell office:value-type="float" office:value="207665.01" table:formula="of:=[.C175]+[.D175]+[.E175]+[.F175]" table:style-name="ce6">
            <text:p>207.665,0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52211.04" table:style-name="ce7">
            <text:p>152.211,04</text:p>
          </table:table-cell>
          <table:table-cell office:value-type="float" office:value="55453.97" table:style-name="ce7">
            <text:p>55.453,97</text:p>
          </table:table-cell>
          <table:table-cell table:number-columns-repeated="2" table:style-name="ce7"/>
          <table:table-cell office:value-type="float" office:value="207665.01" table:formula="of:=[.C176]+[.D176]+[.E176]+[.F176]" table:style-name="ce7">
            <text:p>207.665,0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2 Assistenza informatica e manutenzione software</text:p>
          </table:table-cell>
          <table:table-cell table:style-name="ce6"/>
          <table:table-cell office:value-type="float" office:value="1026275.52" table:style-name="ce6">
            <text:p>1.026.275,52</text:p>
          </table:table-cell>
          <table:table-cell office:value-type="float" office:value="639418.92000000004" table:style-name="ce6">
            <text:p>639.418,92</text:p>
          </table:table-cell>
          <table:table-cell table:number-columns-repeated="2" table:style-name="ce6"/>
          <table:table-cell office:value-type="float" office:value="1665694.44" table:formula="of:=[.C177]+[.D177]+[.E177]+[.F177]" table:style-name="ce6">
            <text:p>1.665.694,4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/altre partecipate</text:p>
          </table:table-cell>
          <table:table-cell office:value-type="float" office:value="10501.39" table:style-name="ce7">
            <text:p>10.501,39</text:p>
          </table:table-cell>
          <table:table-cell office:value-type="float" office:value="1525" table:style-name="ce7">
            <text:p>1.525,00</text:p>
          </table:table-cell>
          <table:table-cell table:number-columns-repeated="2" table:style-name="ce7"/>
          <table:table-cell office:value-type="float" office:value="12026.39" table:formula="of:=[.C178]+[.D178]+[.E178]+[.F178]" table:style-name="ce7">
            <text:p>12.026,3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798899.37" table:style-name="ce7">
            <text:p>798.899,37</text:p>
          </table:table-cell>
          <table:table-cell office:value-type="float" office:value="519058.26" table:style-name="ce7">
            <text:p>519.058,26</text:p>
          </table:table-cell>
          <table:table-cell table:number-columns-repeated="2" table:style-name="ce7"/>
          <table:table-cell office:value-type="float" office:value="1317957.6299999999" table:formula="of:=[.C179]+[.D179]+[.E179]+[.F179]" table:style-name="ce7">
            <text:p>1.317.957,6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16874.76" table:style-name="ce7">
            <text:p>216.874,76</text:p>
          </table:table-cell>
          <table:table-cell office:value-type="float" office:value="104585.66" table:style-name="ce7">
            <text:p>104.585,66</text:p>
          </table:table-cell>
          <table:table-cell table:number-columns-repeated="2" table:style-name="ce7"/>
          <table:table-cell office:value-type="float" office:value="321460.42000000004" table:formula="of:=[.C180]+[.D180]+[.E180]+[.F180]" table:style-name="ce7">
            <text:p>321.460,4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mministrazioni Pubbliche diverse</text:p>
          </table:table-cell>
          <table:table-cell table:style-name="ce7"/>
          <table:table-cell office:value-type="float" office:value="14250" table:style-name="ce7">
            <text:p>14.250,00</text:p>
          </table:table-cell>
          <table:table-cell table:number-columns-repeated="2" table:style-name="ce7"/>
          <table:table-cell office:value-type="float" office:value="14250" table:formula="of:=[.C181]+[.D181]+[.E181]+[.F181]" table:style-name="ce7">
            <text:p>14.250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3 Corsi di formazione esternalizzata</text:p>
          </table:table-cell>
          <table:table-cell table:style-name="ce6"/>
          <table:table-cell office:value-type="float" office:value="82844.81" table:style-name="ce6">
            <text:p>82.844,81</text:p>
          </table:table-cell>
          <table:table-cell office:value-type="float" office:value="34119.089999999997" table:style-name="ce6">
            <text:p>34.119,09</text:p>
          </table:table-cell>
          <table:table-cell table:number-columns-repeated="2" table:style-name="ce6"/>
          <table:table-cell office:value-type="float" office:value="116963.9" table:formula="of:=[.C182]+[.D182]+[.E182]+[.F182]" table:style-name="ce6">
            <text:p>116.963,9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4383.42" table:style-name="ce7">
            <text:p>14.383,42</text:p>
          </table:table-cell>
          <table:table-cell office:value-type="float" office:value="16133.3" table:style-name="ce7">
            <text:p>16.133,30</text:p>
          </table:table-cell>
          <table:table-cell table:number-columns-repeated="2" table:style-name="ce7"/>
          <table:table-cell office:value-type="float" office:value="30516.720000000001" table:formula="of:=[.C183]+[.D183]+[.E183]+[.F183]" table:style-name="ce7">
            <text:p>30.516,7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5677.12" table:style-name="ce7">
            <text:p>5.677,12</text:p>
          </table:table-cell>
          <table:table-cell table:number-columns-repeated="3" table:style-name="ce7"/>
          <table:table-cell office:value-type="float" office:value="5677.12" table:formula="of:=[.C184]+[.D184]+[.E184]+[.F184]" table:style-name="ce7">
            <text:p>5.677,1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/altre partecipate</text:p>
          </table:table-cell>
          <table:table-cell office:value-type="float" office:value="7079.31" table:style-name="ce7">
            <text:p>7.079,31</text:p>
          </table:table-cell>
          <table:table-cell table:number-columns-repeated="3" table:style-name="ce7"/>
          <table:table-cell office:value-type="float" office:value="7079.31" table:formula="of:=[.C185]+[.D185]+[.E185]+[.F185]" table:style-name="ce7">
            <text:p>7.079,3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office:value-type="float" office:value="870" table:style-name="ce7">
            <text:p>870,00</text:p>
          </table:table-cell>
          <table:table-cell office:value-type="float" office:value="1508" table:style-name="ce7">
            <text:p>1.508,00</text:p>
          </table:table-cell>
          <table:table-cell table:number-columns-repeated="2" table:style-name="ce7"/>
          <table:table-cell office:value-type="float" office:value="2378" table:formula="of:=[.C186]+[.D186]+[.E186]+[.F186]" table:style-name="ce7">
            <text:p>2.378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591.08" table:style-name="ce7">
            <text:p>2.591,08</text:p>
          </table:table-cell>
          <table:table-cell office:value-type="float" office:value="1256.53" table:style-name="ce7">
            <text:p>1.256,53</text:p>
          </table:table-cell>
          <table:table-cell table:number-columns-repeated="2" table:style-name="ce7"/>
          <table:table-cell office:value-type="float" office:value="3847.6099999999997" table:formula="of:=[.C187]+[.D187]+[.E187]+[.F187]" table:style-name="ce7">
            <text:p>3.847,6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l personale dipendente per retribuzioni</text:p>
          </table:table-cell>
          <table:table-cell office:value-type="float" office:value="50947.46" table:style-name="ce7">
            <text:p>50.947,46</text:p>
          </table:table-cell>
          <table:table-cell office:value-type="float" office:value="11908.98" table:style-name="ce7">
            <text:p>11.908,98</text:p>
          </table:table-cell>
          <table:table-cell table:number-columns-repeated="2" table:style-name="ce7"/>
          <table:table-cell office:value-type="float" office:value="62856.44" table:formula="of:=[.C188]+[.D188]+[.E188]+[.F188]" table:style-name="ce7">
            <text:p>62.856,4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Universita</text:p>
          </table:table-cell>
          <table:table-cell office:value-type="float" office:value="288.62" table:style-name="ce7">
            <text:p>288,62</text:p>
          </table:table-cell>
          <table:table-cell office:value-type="float" office:value="1100" table:style-name="ce7">
            <text:p>1.100,00</text:p>
          </table:table-cell>
          <table:table-cell table:number-columns-repeated="2" table:style-name="ce7"/>
          <table:table-cell office:value-type="float" office:value="1388.62" table:formula="of:=[.C189]+[.D189]+[.E189]+[.F189]" table:style-name="ce7">
            <text:p>1.388,6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1007.8" table:style-name="ce7">
            <text:p>1.007,80</text:p>
          </table:table-cell>
          <table:table-cell office:value-type="float" office:value="2212.2800000000002" table:style-name="ce7">
            <text:p>2.212,28</text:p>
          </table:table-cell>
          <table:table-cell table:number-columns-repeated="2" table:style-name="ce7"/>
          <table:table-cell office:value-type="float" office:value="3220.08" table:formula="of:=[.C190]+[.D190]+[.E190]+[.F190]" table:style-name="ce7">
            <text:p>3.220,08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4 Manutenzione ordinaria e riparazioni di immobili <text:s text:c="2"/>e loro pertinenze</text:p>
          </table:table-cell>
          <table:table-cell table:style-name="ce6"/>
          <table:table-cell office:value-type="float" office:value="168771.13" table:style-name="ce6">
            <text:p>168.771,13</text:p>
          </table:table-cell>
          <table:table-cell office:value-type="float" office:value="100101.61" table:style-name="ce6">
            <text:p>100.101,61</text:p>
          </table:table-cell>
          <table:table-cell table:number-columns-repeated="2" table:style-name="ce6"/>
          <table:table-cell office:value-type="float" office:value="268872.74" table:formula="of:=[.C191]+[.D191]+[.E191]+[.F191]" table:style-name="ce6">
            <text:p>268.872,7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25607.65" table:style-name="ce7">
            <text:p>125.607,65</text:p>
          </table:table-cell>
          <table:table-cell office:value-type="float" office:value="82050.5" table:style-name="ce7">
            <text:p>82.050,50</text:p>
          </table:table-cell>
          <table:table-cell table:number-columns-repeated="2" table:style-name="ce7"/>
          <table:table-cell office:value-type="float" office:value="207658.15" table:formula="of:=[.C192]+[.D192]+[.E192]+[.F192]" table:style-name="ce7">
            <text:p>207.658,1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43163.48" table:style-name="ce7">
            <text:p>43.163,48</text:p>
          </table:table-cell>
          <table:table-cell office:value-type="float" office:value="18051.11" table:style-name="ce7">
            <text:p>18.051,11</text:p>
          </table:table-cell>
          <table:table-cell table:number-columns-repeated="2" table:style-name="ce7"/>
          <table:table-cell office:value-type="float" office:value="61214.590000000004" table:formula="of:=[.C193]+[.D193]+[.E193]+[.F193]" table:style-name="ce7">
            <text:p>61.214,5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6 Manutenzione ordinaria e riparazioni di attrezzature tecnico-scientifico sanitarie</text:p>
          </table:table-cell>
          <table:table-cell table:style-name="ce6"/>
          <table:table-cell office:value-type="float" office:value="751200.82" table:style-name="ce6">
            <text:p>751.200,82</text:p>
          </table:table-cell>
          <table:table-cell office:value-type="float" office:value="387909.38" table:style-name="ce6">
            <text:p>387.909,38</text:p>
          </table:table-cell>
          <table:table-cell table:number-columns-repeated="2" table:style-name="ce6"/>
          <table:table-cell office:value-type="float" office:value="1139110.2" table:formula="of:=[.C194]+[.D194]+[.E194]+[.F194]" table:style-name="ce6">
            <text:p>1.139.110,2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636668.62" table:style-name="ce7">
            <text:p>636.668,62</text:p>
          </table:table-cell>
          <table:table-cell office:value-type="float" office:value="293895.96000000002" table:style-name="ce7">
            <text:p>293.895,96</text:p>
          </table:table-cell>
          <table:table-cell table:number-columns-repeated="2" table:style-name="ce7"/>
          <table:table-cell office:value-type="float" office:value="930564.58000000007" table:formula="of:=[.C195]+[.D195]+[.E195]+[.F195]" table:style-name="ce7">
            <text:p>930.564,5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14532.2" table:style-name="ce7">
            <text:p>114.532,20</text:p>
          </table:table-cell>
          <table:table-cell office:value-type="float" office:value="94013.42" table:style-name="ce7">
            <text:p>94.013,42</text:p>
          </table:table-cell>
          <table:table-cell table:number-columns-repeated="2" table:style-name="ce7"/>
          <table:table-cell office:value-type="float" office:value="208545.62" table:formula="of:=[.C196]+[.D196]+[.E196]+[.F196]" table:style-name="ce7">
            <text:p>208.545,6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7 Manutenzione ordinaria e riparazioni di automezzi</text:p>
          </table:table-cell>
          <table:table-cell table:style-name="ce6"/>
          <table:table-cell office:value-type="float" office:value="47.26" table:style-name="ce6">
            <text:p>47,26</text:p>
          </table:table-cell>
          <table:table-cell table:number-columns-repeated="3" table:style-name="ce6"/>
          <table:table-cell office:value-type="float" office:value="47.26" table:formula="of:=[.C197]+[.D197]+[.E197]+[.F197]" table:style-name="ce6">
            <text:p>47,2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6.77" table:style-name="ce7">
            <text:p>26,77</text:p>
          </table:table-cell>
          <table:table-cell table:number-columns-repeated="3" table:style-name="ce7"/>
          <table:table-cell office:value-type="float" office:value="26.77" table:formula="of:=[.C198]+[.D198]+[.E198]+[.F198]" table:style-name="ce7">
            <text:p>26,7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0.49" table:style-name="ce7">
            <text:p>20,49</text:p>
          </table:table-cell>
          <table:table-cell table:number-columns-repeated="3" table:style-name="ce7"/>
          <table:table-cell office:value-type="float" office:value="20.49" table:formula="of:=[.C199]+[.D199]+[.E199]+[.F199]" table:style-name="ce7">
            <text:p>20,4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8 Altre spese di manutenzione ordinaria e riparazioni</text:p>
          </table:table-cell>
          <table:table-cell table:style-name="ce6"/>
          <table:table-cell office:value-type="float" office:value="12670.17" table:style-name="ce6">
            <text:p>12.670,17</text:p>
          </table:table-cell>
          <table:table-cell office:value-type="float" office:value="28393.87" table:style-name="ce6">
            <text:p>28.393,87</text:p>
          </table:table-cell>
          <table:table-cell table:number-columns-repeated="2" table:style-name="ce6"/>
          <table:table-cell office:value-type="float" office:value="41064.04" table:formula="of:=[.C200]+[.D200]+[.E200]+[.F200]" table:style-name="ce6">
            <text:p>41.064,0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6432.49" table:style-name="ce7">
            <text:p>6.432,49</text:p>
          </table:table-cell>
          <table:table-cell office:value-type="float" office:value="21407.200000000001" table:style-name="ce7">
            <text:p>21.407,20</text:p>
          </table:table-cell>
          <table:table-cell table:number-columns-repeated="2" table:style-name="ce7"/>
          <table:table-cell office:value-type="float" office:value="27839.690000000002" table:formula="of:=[.C201]+[.D201]+[.E201]+[.F201]" table:style-name="ce7">
            <text:p>27.839,6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3958.32" table:style-name="ce7">
            <text:p>3.958,32</text:p>
          </table:table-cell>
          <table:table-cell office:value-type="float" office:value="1979.16" table:style-name="ce7">
            <text:p>1.979,16</text:p>
          </table:table-cell>
          <table:table-cell table:number-columns-repeated="2" table:style-name="ce7"/>
          <table:table-cell office:value-type="float" office:value="5937.4800000000005" table:formula="of:=[.C202]+[.D202]+[.E202]+[.F202]" table:style-name="ce7">
            <text:p>5.937,4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279.36" table:style-name="ce7">
            <text:p>2.279,36</text:p>
          </table:table-cell>
          <table:table-cell office:value-type="float" office:value="4953.51" table:style-name="ce7">
            <text:p>4.953,51</text:p>
          </table:table-cell>
          <table:table-cell table:number-columns-repeated="2" table:style-name="ce7"/>
          <table:table-cell office:value-type="float" office:value="7232.8700000000008" table:formula="of:=[.C203]+[.D203]+[.E203]+[.F203]" table:style-name="ce7">
            <text:p>7.232,8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table:style-name="ce7"/>
          <table:table-cell office:value-type="float" office:value="54" table:style-name="ce7">
            <text:p>54,00</text:p>
          </table:table-cell>
          <table:table-cell table:number-columns-repeated="2" table:style-name="ce7"/>
          <table:table-cell office:value-type="float" office:value="54" table:formula="of:=[.C204]+[.D204]+[.E204]+[.F204]" table:style-name="ce7">
            <text:p>54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19 Spese legali</text:p>
          </table:table-cell>
          <table:table-cell table:style-name="ce6"/>
          <table:table-cell office:value-type="float" office:value="15050.88" table:style-name="ce6">
            <text:p>15.050,88</text:p>
          </table:table-cell>
          <table:table-cell office:value-type="float" office:value="16758.22" table:style-name="ce6">
            <text:p>16.758,22</text:p>
          </table:table-cell>
          <table:table-cell table:number-columns-repeated="2" table:style-name="ce6"/>
          <table:table-cell office:value-type="float" office:value="31809.1" table:formula="of:=[.C205]+[.D205]+[.E205]+[.F205]" table:style-name="ce6">
            <text:p>31.809,1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3936.85" table:style-name="ce7">
            <text:p>13.936,85</text:p>
          </table:table-cell>
          <table:table-cell office:value-type="float" office:value="14892.08" table:style-name="ce7">
            <text:p>14.892,08</text:p>
          </table:table-cell>
          <table:table-cell table:number-columns-repeated="2" table:style-name="ce7"/>
          <table:table-cell office:value-type="float" office:value="28828.93" table:formula="of:=[.C206]+[.D206]+[.E206]+[.F206]" table:style-name="ce7">
            <text:p>28.828,9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60.31" table:style-name="ce7">
            <text:p>260,31</text:p>
          </table:table-cell>
          <table:table-cell office:value-type="float" office:value="529.82000000000005" table:style-name="ce7">
            <text:p>529,82</text:p>
          </table:table-cell>
          <table:table-cell table:number-columns-repeated="2" table:style-name="ce7"/>
          <table:table-cell office:value-type="float" office:value="790.13000000000011" table:formula="of:=[.C207]+[.D207]+[.E207]+[.F207]" table:style-name="ce7">
            <text:p>790,1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853.72" table:style-name="ce7">
            <text:p>853,72</text:p>
          </table:table-cell>
          <table:table-cell office:value-type="float" office:value="853.32" table:style-name="ce7">
            <text:p>853,32</text:p>
          </table:table-cell>
          <table:table-cell table:number-columns-repeated="2" table:style-name="ce7"/>
          <table:table-cell office:value-type="float" office:value="1707.04" table:formula="of:=[.C208]+[.D208]+[.E208]+[.F208]" table:style-name="ce7">
            <text:p>1.707,0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table:style-name="ce7"/>
          <table:table-cell office:value-type="float" office:value="259" table:style-name="ce7">
            <text:p>259,00</text:p>
          </table:table-cell>
          <table:table-cell table:number-columns-repeated="2" table:style-name="ce7"/>
          <table:table-cell office:value-type="float" office:value="259" table:formula="of:=[.C209]+[.D209]+[.E209]+[.F209]" table:style-name="ce7">
            <text:p>259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mministrazioni Pubbliche diverse</text:p>
          </table:table-cell>
          <table:table-cell table:style-name="ce7"/>
          <table:table-cell office:value-type="float" office:value="224" table:style-name="ce7">
            <text:p>224,00</text:p>
          </table:table-cell>
          <table:table-cell table:number-columns-repeated="2" table:style-name="ce7"/>
          <table:table-cell office:value-type="float" office:value="224" table:formula="of:=[.C210]+[.D210]+[.E210]+[.F210]" table:style-name="ce7">
            <text:p>224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20 Smaltimento rifiuti</text:p>
          </table:table-cell>
          <table:table-cell table:style-name="ce6"/>
          <table:table-cell office:value-type="float" office:value="177165.61" table:style-name="ce6">
            <text:p>177.165,61</text:p>
          </table:table-cell>
          <table:table-cell office:value-type="float" office:value="115925.15" table:style-name="ce6">
            <text:p>115.925,15</text:p>
          </table:table-cell>
          <table:table-cell table:number-columns-repeated="2" table:style-name="ce6"/>
          <table:table-cell office:value-type="float" office:value="293090.76" table:formula="of:=[.C211]+[.D211]+[.E211]+[.F211]" table:style-name="ce6">
            <text:p>293.090,7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49805.21" table:style-name="ce7">
            <text:p>149.805,21</text:p>
          </table:table-cell>
          <table:table-cell office:value-type="float" office:value="89818.61" table:style-name="ce7">
            <text:p>89.818,61</text:p>
          </table:table-cell>
          <table:table-cell table:number-columns-repeated="2" table:style-name="ce7"/>
          <table:table-cell office:value-type="float" office:value="239623.82" table:formula="of:=[.C212]+[.D212]+[.E212]+[.F212]" table:style-name="ce7">
            <text:p>239.623,8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7360.400000000001" table:style-name="ce7">
            <text:p>27.360,40</text:p>
          </table:table-cell>
          <table:table-cell office:value-type="float" office:value="26106.54" table:style-name="ce7">
            <text:p>26.106,54</text:p>
          </table:table-cell>
          <table:table-cell table:number-columns-repeated="2" table:style-name="ce7"/>
          <table:table-cell office:value-type="float" office:value="53466.94" table:formula="of:=[.C213]+[.D213]+[.E213]+[.F213]" table:style-name="ce7">
            <text:p>53.466,9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21 Manutenzione e riparazione agli impianti e macchinari</text:p>
          </table:table-cell>
          <table:table-cell table:style-name="ce6"/>
          <table:table-cell office:value-type="float" office:value="912468.7" table:style-name="ce6">
            <text:p>912.468,70</text:p>
          </table:table-cell>
          <table:table-cell office:value-type="float" office:value="116614.39999999999" table:style-name="ce6">
            <text:p>116.614,40</text:p>
          </table:table-cell>
          <table:table-cell table:number-columns-repeated="2" table:style-name="ce6"/>
          <table:table-cell office:value-type="float" office:value="1029083.1" table:formula="of:=[.C214]+[.D214]+[.E214]+[.F214]" table:style-name="ce6">
            <text:p>1.029.083,1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705419.84" table:style-name="ce7">
            <text:p>705.419,84</text:p>
          </table:table-cell>
          <table:table-cell office:value-type="float" office:value="94260.21" table:style-name="ce7">
            <text:p>94.260,21</text:p>
          </table:table-cell>
          <table:table-cell table:number-columns-repeated="2" table:style-name="ce7"/>
          <table:table-cell office:value-type="float" office:value="799680.04999999993" table:formula="of:=[.C215]+[.D215]+[.E215]+[.F215]" table:style-name="ce7">
            <text:p>799.680,0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07048.86" table:style-name="ce7">
            <text:p>207.048,86</text:p>
          </table:table-cell>
          <table:table-cell office:value-type="float" office:value="22354.19" table:style-name="ce7">
            <text:p>22.354,19</text:p>
          </table:table-cell>
          <table:table-cell table:number-columns-repeated="2" table:style-name="ce7"/>
          <table:table-cell office:value-type="float" office:value="229403.05" table:formula="of:=[.C216]+[.D216]+[.E216]+[.F216]" table:style-name="ce7">
            <text:p>229.403,0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22 Manutenzione e riparazione ai mobili e arredi</text:p>
          </table:table-cell>
          <table:table-cell table:style-name="ce6"/>
          <table:table-cell office:value-type="float" office:value="88910.42" table:style-name="ce6">
            <text:p>88.910,42</text:p>
          </table:table-cell>
          <table:table-cell office:value-type="float" office:value="74070.31" table:style-name="ce6">
            <text:p>74.070,31</text:p>
          </table:table-cell>
          <table:table-cell table:number-columns-repeated="2" table:style-name="ce6"/>
          <table:table-cell office:value-type="float" office:value="162980.72999999998" table:formula="of:=[.C217]+[.D217]+[.E217]+[.F217]" table:style-name="ce6">
            <text:p>162.980,7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57105.56" table:style-name="ce7">
            <text:p>57.105,56</text:p>
          </table:table-cell>
          <table:table-cell office:value-type="float" office:value="28552.78" table:style-name="ce7">
            <text:p>28.552,78</text:p>
          </table:table-cell>
          <table:table-cell table:number-columns-repeated="2" table:style-name="ce7"/>
          <table:table-cell office:value-type="float" office:value="85658.34" table:formula="of:=[.C218]+[.D218]+[.E218]+[.F218]" table:style-name="ce7">
            <text:p>85.658,3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8346.25" table:style-name="ce7">
            <text:p>18.346,25</text:p>
          </table:table-cell>
          <table:table-cell office:value-type="float" office:value="29586.15" table:style-name="ce7">
            <text:p>29.586,15</text:p>
          </table:table-cell>
          <table:table-cell table:number-columns-repeated="2" table:style-name="ce7"/>
          <table:table-cell office:value-type="float" office:value="47932.4" table:formula="of:=[.C219]+[.D219]+[.E219]+[.F219]" table:style-name="ce7">
            <text:p>47.932,4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3458.61" table:style-name="ce7">
            <text:p>13.458,61</text:p>
          </table:table-cell>
          <table:table-cell office:value-type="float" office:value="15931.38" table:style-name="ce7">
            <text:p>15.931,38</text:p>
          </table:table-cell>
          <table:table-cell table:number-columns-repeated="2" table:style-name="ce7"/>
          <table:table-cell office:value-type="float" office:value="29389.989999999998" table:formula="of:=[.C220]+[.D220]+[.E220]+[.F220]" table:style-name="ce7">
            <text:p>29.389,9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98 Acquisto di servizi non sanitari derivanti da sopravvenienze</text:p>
          </table:table-cell>
          <table:table-cell table:number-columns-repeated="2" table:style-name="ce6"/>
          <table:table-cell office:value-type="float" office:value="13364.18" table:style-name="ce6">
            <text:p>13.364,18</text:p>
          </table:table-cell>
          <table:table-cell table:number-columns-repeated="2" table:style-name="ce6"/>
          <table:table-cell office:value-type="float" office:value="13364.18" table:formula="of:=[.C221]+[.D221]+[.E221]+[.F221]" table:style-name="ce6">
            <text:p>13.364,1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table:style-name="ce7"/>
          <table:table-cell office:value-type="float" office:value="4929.5" table:style-name="ce7">
            <text:p>4.929,50</text:p>
          </table:table-cell>
          <table:table-cell table:number-columns-repeated="2" table:style-name="ce7"/>
          <table:table-cell office:value-type="float" office:value="4929.5" table:formula="of:=[.C222]+[.D222]+[.E222]+[.F222]" table:style-name="ce7">
            <text:p>4.929,5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table:style-name="ce7"/>
          <table:table-cell office:value-type="float" office:value="2162.4499999999998" table:style-name="ce7">
            <text:p>2.162,45</text:p>
          </table:table-cell>
          <table:table-cell table:number-columns-repeated="2" table:style-name="ce7"/>
          <table:table-cell office:value-type="float" office:value="2162.4499999999998" table:formula="of:=[.C223]+[.D223]+[.E223]+[.F223]" table:style-name="ce7">
            <text:p>2.162,4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table:style-name="ce7"/>
          <table:table-cell office:value-type="float" office:value="6272.23" table:style-name="ce7">
            <text:p>6.272,23</text:p>
          </table:table-cell>
          <table:table-cell table:number-columns-repeated="2" table:style-name="ce7"/>
          <table:table-cell office:value-type="float" office:value="6272.23" table:formula="of:=[.C224]+[.D224]+[.E224]+[.F224]" table:style-name="ce7">
            <text:p>6.272,2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3299 Altre spese per servizi non sanitari</text:p>
          </table:table-cell>
          <table:table-cell table:style-name="ce6"/>
          <table:table-cell office:value-type="float" office:value="1728811.4" table:style-name="ce6">
            <text:p>1.728.811,40</text:p>
          </table:table-cell>
          <table:table-cell office:value-type="float" office:value="1705612.42" table:style-name="ce6">
            <text:p>1.705.612,42</text:p>
          </table:table-cell>
          <table:table-cell table:number-columns-repeated="2" table:style-name="ce6"/>
          <table:table-cell office:value-type="float" office:value="3434423.82" table:formula="of:=[.C225]+[.D225]+[.E225]+[.F225]" table:style-name="ce6">
            <text:p>3.434.423,8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14571.98" table:style-name="ce7">
            <text:p>14.571,98</text:p>
          </table:table-cell>
          <table:table-cell office:value-type="float" office:value="50325" table:style-name="ce7">
            <text:p>50.325,00</text:p>
          </table:table-cell>
          <table:table-cell table:number-columns-repeated="2" table:style-name="ce7"/>
          <table:table-cell office:value-type="float" office:value="64896.979999999996" table:formula="of:=[.C226]+[.D226]+[.E226]+[.F226]" table:style-name="ce7">
            <text:p>64.896,9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/altre partecipate</text:p>
          </table:table-cell>
          <table:table-cell office:value-type="float" office:value="122529.82" table:style-name="ce7">
            <text:p>122.529,82</text:p>
          </table:table-cell>
          <table:table-cell table:number-columns-repeated="3" table:style-name="ce7"/>
          <table:table-cell office:value-type="float" office:value="122529.82" table:formula="of:=[.C227]+[.D227]+[.E227]+[.F227]" table:style-name="ce7">
            <text:p>122.529,8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951537.22" table:style-name="ce7">
            <text:p>951.537,22</text:p>
          </table:table-cell>
          <table:table-cell office:value-type="float" office:value="1006816.6" table:style-name="ce7">
            <text:p>1.006.816,60</text:p>
          </table:table-cell>
          <table:table-cell table:number-columns-repeated="2" table:style-name="ce7"/>
          <table:table-cell office:value-type="float" office:value="1958353.8199999998" table:formula="of:=[.C228]+[.D228]+[.E228]+[.F228]" table:style-name="ce7">
            <text:p>1.958.353,8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287561.90000000002" table:style-name="ce7">
            <text:p>287.561,90</text:p>
          </table:table-cell>
          <table:table-cell office:value-type="float" office:value="180560.45" table:style-name="ce7">
            <text:p>180.560,45</text:p>
          </table:table-cell>
          <table:table-cell table:number-columns-repeated="2" table:style-name="ce7"/>
          <table:table-cell office:value-type="float" office:value="468122.35000000003" table:formula="of:=[.C229]+[.D229]+[.E229]+[.F229]" table:style-name="ce7">
            <text:p>468.122,3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4078.54" table:style-name="ce7">
            <text:p>4.078,54</text:p>
          </table:table-cell>
          <table:table-cell office:value-type="float" office:value="3067.36" table:style-name="ce7">
            <text:p>3.067,36</text:p>
          </table:table-cell>
          <table:table-cell table:number-columns-repeated="2" table:style-name="ce7"/>
          <table:table-cell office:value-type="float" office:value="7145.9" table:formula="of:=[.C230]+[.D230]+[.E230]+[.F230]" table:style-name="ce7">
            <text:p>7.145,9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Universita</text:p>
          </table:table-cell>
          <table:table-cell office:value-type="float" office:value="20184.41" table:style-name="ce7">
            <text:p>20.184,41</text:p>
          </table:table-cell>
          <table:table-cell office:value-type="float" office:value="134136.28" table:style-name="ce7">
            <text:p>134.136,28</text:p>
          </table:table-cell>
          <table:table-cell table:number-columns-repeated="2" table:style-name="ce7"/>
          <table:table-cell office:value-type="float" office:value="154320.69" table:formula="of:=[.C231]+[.D231]+[.E231]+[.F231]" table:style-name="ce7">
            <text:p>154.320,6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15523.41" table:style-name="ce7">
            <text:p>15.523,41</text:p>
          </table:table-cell>
          <table:table-cell office:value-type="float" office:value="13553.12" table:style-name="ce7">
            <text:p>13.553,12</text:p>
          </table:table-cell>
          <table:table-cell table:number-columns-repeated="2" table:style-name="ce7"/>
          <table:table-cell office:value-type="float" office:value="29076.53" table:formula="of:=[.C232]+[.D232]+[.E232]+[.F232]" table:style-name="ce7">
            <text:p>29.076,5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office:value-type="float" office:value="11468.41" table:style-name="ce7">
            <text:p>11.468,41</text:p>
          </table:table-cell>
          <table:table-cell office:value-type="float" office:value="84350.04" table:style-name="ce7">
            <text:p>84.350,04</text:p>
          </table:table-cell>
          <table:table-cell table:number-columns-repeated="2" table:style-name="ce7"/>
          <table:table-cell office:value-type="float" office:value="95818.45" table:formula="of:=[.C233]+[.D233]+[.E233]+[.F233]" table:style-name="ce7">
            <text:p>95.818,4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66657.40000000002" table:style-name="ce7">
            <text:p>266.657,40</text:p>
          </table:table-cell>
          <table:table-cell office:value-type="float" office:value="232643.57" table:style-name="ce7">
            <text:p>232.643,57</text:p>
          </table:table-cell>
          <table:table-cell table:number-columns-repeated="2" table:style-name="ce7"/>
          <table:table-cell office:value-type="float" office:value="499300.97000000003" table:formula="of:=[.C234]+[.D234]+[.E234]+[.F234]" table:style-name="ce7">
            <text:p>499.300,9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5894.31" table:style-name="ce7">
            <text:p>5.894,31</text:p>
          </table:table-cell>
          <table:table-cell table:number-columns-repeated="3" table:style-name="ce7"/>
          <table:table-cell office:value-type="float" office:value="5894.31" table:formula="of:=[.C235]+[.D235]+[.E235]+[.F235]" table:style-name="ce7">
            <text:p>5.894,3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RPA</text:p>
          </table:table-cell>
          <table:table-cell office:value-type="float" office:value="28804" table:style-name="ce7">
            <text:p>28.804,00</text:p>
          </table:table-cell>
          <table:table-cell table:number-columns-repeated="3" table:style-name="ce7"/>
          <table:table-cell office:value-type="float" office:value="28804" table:formula="of:=[.C236]+[.D236]+[.E236]+[.F236]" table:style-name="ce7">
            <text:p>28.804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table:style-name="ce7"/>
          <table:table-cell office:value-type="float" office:value="160" table:style-name="ce7">
            <text:p>160,00</text:p>
          </table:table-cell>
          <table:table-cell table:number-columns-repeated="2" table:style-name="ce7"/>
          <table:table-cell office:value-type="float" office:value="160" table:formula="of:=[.C237]+[.D237]+[.E237]+[.F237]" table:style-name="ce7">
            <text:p>160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4117 Contributi e trasferimenti <text:s/>a Universita</text:p>
          </table:table-cell>
          <table:table-cell table:style-name="ce6"/>
          <table:table-cell office:value-type="float" office:value="874605.72" table:style-name="ce6">
            <text:p>874.605,72</text:p>
          </table:table-cell>
          <table:table-cell office:value-type="float" office:value="2977943.89" table:style-name="ce6">
            <text:p>2.977.943,89</text:p>
          </table:table-cell>
          <table:table-cell table:number-columns-repeated="2" table:style-name="ce6"/>
          <table:table-cell office:value-type="float" office:value="3852549.6100000003" table:formula="of:=[.C238]+[.D238]+[.E238]+[.F238]" table:style-name="ce6">
            <text:p>3.852.549,6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Universita</text:p>
          </table:table-cell>
          <table:table-cell office:value-type="float" office:value="874605.72" table:style-name="ce7">
            <text:p>874.605,72</text:p>
          </table:table-cell>
          <table:table-cell office:value-type="float" office:value="2977943.89" table:style-name="ce7">
            <text:p>2.977.943,89</text:p>
          </table:table-cell>
          <table:table-cell table:number-columns-repeated="2" table:style-name="ce7"/>
          <table:table-cell office:value-type="float" office:value="3852549.6100000003" table:formula="of:=[.C239]+[.D239]+[.E239]+[.F239]" table:style-name="ce7">
            <text:p>3.852.549,6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4203 Contributi e trasferimenti <text:s/>a istituzioni sociali private</text:p>
          </table:table-cell>
          <table:table-cell table:style-name="ce6"/>
          <table:table-cell office:value-type="float" office:value="28850" table:style-name="ce6">
            <text:p>28.850,00</text:p>
          </table:table-cell>
          <table:table-cell office:value-type="float" office:value="25457.29" table:style-name="ce6">
            <text:p>25.457,29</text:p>
          </table:table-cell>
          <table:table-cell table:number-columns-repeated="2" table:style-name="ce6"/>
          <table:table-cell office:value-type="float" office:value="54307.29" table:formula="of:=[.C240]+[.D240]+[.E240]+[.F240]" table:style-name="ce6">
            <text:p>54.307,2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8550" table:style-name="ce7">
            <text:p>28.550,00</text:p>
          </table:table-cell>
          <table:table-cell office:value-type="float" office:value="25000" table:style-name="ce7">
            <text:p>25.000,00</text:p>
          </table:table-cell>
          <table:table-cell table:number-columns-repeated="2" table:style-name="ce7"/>
          <table:table-cell office:value-type="float" office:value="53550" table:formula="of:=[.C241]+[.D241]+[.E241]+[.F241]" table:style-name="ce7">
            <text:p>53.550,00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300" table:style-name="ce7">
            <text:p>300,00</text:p>
          </table:table-cell>
          <table:table-cell office:value-type="float" office:value="457.29" table:style-name="ce7">
            <text:p>457,29</text:p>
          </table:table-cell>
          <table:table-cell table:number-columns-repeated="2" table:style-name="ce7"/>
          <table:table-cell office:value-type="float" office:value="757.29" table:formula="of:=[.C242]+[.D242]+[.E242]+[.F242]" table:style-name="ce7">
            <text:p>757,2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101 Concorsi, recuperi e rimborsi <text:s/>a Amministrazioni Pubbliche</text:p>
          </table:table-cell>
          <table:table-cell table:style-name="ce6"/>
          <table:table-cell office:value-type="float" office:value="38501.68" table:style-name="ce6">
            <text:p>38.501,68</text:p>
          </table:table-cell>
          <table:table-cell office:value-type="float" office:value="48541.66" table:style-name="ce6">
            <text:p>48.541,66</text:p>
          </table:table-cell>
          <table:table-cell table:number-columns-repeated="2" table:style-name="ce6"/>
          <table:table-cell office:value-type="float" office:value="87043.34" table:formula="of:=[.C243]+[.D243]+[.E243]+[.F243]" table:style-name="ce6">
            <text:p>87.043,3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2745.2" table:style-name="ce7">
            <text:p>2.745,20</text:p>
          </table:table-cell>
          <table:table-cell office:value-type="float" office:value="2625" table:style-name="ce7">
            <text:p>2.625,00</text:p>
          </table:table-cell>
          <table:table-cell table:number-columns-repeated="2" table:style-name="ce7"/>
          <table:table-cell office:value-type="float" office:value="5370.2" table:formula="of:=[.C244]+[.D244]+[.E244]+[.F244]" table:style-name="ce7">
            <text:p>5.370,2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26170.37" table:style-name="ce7">
            <text:p>26.170,37</text:p>
          </table:table-cell>
          <table:table-cell office:value-type="float" office:value="45916.66" table:style-name="ce7">
            <text:p>45.916,66</text:p>
          </table:table-cell>
          <table:table-cell table:number-columns-repeated="2" table:style-name="ce7"/>
          <table:table-cell office:value-type="float" office:value="72087.03" table:formula="of:=[.C245]+[.D245]+[.E245]+[.F245]" table:style-name="ce7">
            <text:p>72.087,0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9586.11" table:style-name="ce7">
            <text:p>9.586,11</text:p>
          </table:table-cell>
          <table:table-cell table:number-columns-repeated="3" table:style-name="ce7"/>
          <table:table-cell office:value-type="float" office:value="9586.11" table:formula="of:=[.C246]+[.D246]+[.E246]+[.F246]" table:style-name="ce7">
            <text:p>9.586,1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102 Pagamenti IVA ai fornitori per IVA detraibile</text:p>
          </table:table-cell>
          <table:table-cell table:style-name="ce6"/>
          <table:table-cell office:value-type="float" office:value="1760" table:style-name="ce6">
            <text:p>1.760,00</text:p>
          </table:table-cell>
          <table:table-cell table:number-columns-repeated="3" table:style-name="ce6"/>
          <table:table-cell office:value-type="float" office:value="1760" table:formula="of:=[.C247]+[.D247]+[.E247]+[.F247]" table:style-name="ce6">
            <text:p>1.760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760" table:style-name="ce7">
            <text:p>1.760,00</text:p>
          </table:table-cell>
          <table:table-cell table:number-columns-repeated="3" table:style-name="ce7"/>
          <table:table-cell office:value-type="float" office:value="1760" table:formula="of:=[.C248]+[.D248]+[.E248]+[.F248]" table:style-name="ce7">
            <text:p>1.760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103 Altri concorsi, recuperi e rimborsi a soggetti privati</text:p>
          </table:table-cell>
          <table:table-cell table:style-name="ce6"/>
          <table:table-cell office:value-type="float" office:value="67395.92" table:style-name="ce6">
            <text:p>67.395,92</text:p>
          </table:table-cell>
          <table:table-cell office:value-type="float" office:value="134430.03" table:style-name="ce6">
            <text:p>134.430,03</text:p>
          </table:table-cell>
          <table:table-cell table:number-columns-repeated="2" table:style-name="ce6"/>
          <table:table-cell office:value-type="float" office:value="201825.95" table:formula="of:=[.C249]+[.D249]+[.E249]+[.F249]" table:style-name="ce6">
            <text:p>201.825,9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47544.02" table:style-name="ce7">
            <text:p>47.544,02</text:p>
          </table:table-cell>
          <table:table-cell office:value-type="float" office:value="89822.34" table:style-name="ce7">
            <text:p>89.822,34</text:p>
          </table:table-cell>
          <table:table-cell table:number-columns-repeated="2" table:style-name="ce7"/>
          <table:table-cell office:value-type="float" office:value="137366.35999999999" table:formula="of:=[.C250]+[.D250]+[.E250]+[.F250]" table:style-name="ce7">
            <text:p>137.366,3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11912.74" table:style-name="ce7">
            <text:p>11.912,74</text:p>
          </table:table-cell>
          <table:table-cell office:value-type="float" office:value="7790" table:style-name="ce7">
            <text:p>7.790,00</text:p>
          </table:table-cell>
          <table:table-cell table:number-columns-repeated="2" table:style-name="ce7"/>
          <table:table-cell office:value-type="float" office:value="19702.739999999998" table:formula="of:=[.C251]+[.D251]+[.E251]+[.F251]" table:style-name="ce7">
            <text:p>19.702,7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l personale dipendente per retribuzioni</text:p>
          </table:table-cell>
          <table:table-cell office:value-type="float" office:value="7454.16" table:style-name="ce7">
            <text:p>7.454,16</text:p>
          </table:table-cell>
          <table:table-cell office:value-type="float" office:value="1443.54" table:style-name="ce7">
            <text:p>1.443,54</text:p>
          </table:table-cell>
          <table:table-cell table:number-columns-repeated="2" table:style-name="ce7"/>
          <table:table-cell office:value-type="float" office:value="8897.7000000000007" table:formula="of:=[.C252]+[.D252]+[.E252]+[.F252]" table:style-name="ce7">
            <text:p>8.897,7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485" table:style-name="ce7">
            <text:p>485,00</text:p>
          </table:table-cell>
          <table:table-cell office:value-type="float" office:value="35374.15" table:style-name="ce7">
            <text:p>35.374,15</text:p>
          </table:table-cell>
          <table:table-cell table:number-columns-repeated="2" table:style-name="ce7"/>
          <table:table-cell office:value-type="float" office:value="35859.15" table:formula="of:=[.C253]+[.D253]+[.E253]+[.F253]" table:style-name="ce7">
            <text:p>35.859,1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201 Noleggi</text:p>
          </table:table-cell>
          <table:table-cell table:style-name="ce6"/>
          <table:table-cell office:value-type="float" office:value="952884.35" table:style-name="ce6">
            <text:p>952.884,35</text:p>
          </table:table-cell>
          <table:table-cell office:value-type="float" office:value="373607.56" table:style-name="ce6">
            <text:p>373.607,56</text:p>
          </table:table-cell>
          <table:table-cell table:number-columns-repeated="2" table:style-name="ce6"/>
          <table:table-cell office:value-type="float" office:value="1326491.9099999999" table:formula="of:=[.C254]+[.D254]+[.E254]+[.F254]" table:style-name="ce6">
            <text:p>1.326.491,9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423602.29" table:style-name="ce7">
            <text:p>423.602,29</text:p>
          </table:table-cell>
          <table:table-cell office:value-type="float" office:value="302764.28000000003" table:style-name="ce7">
            <text:p>302.764,28</text:p>
          </table:table-cell>
          <table:table-cell table:number-columns-repeated="2" table:style-name="ce7"/>
          <table:table-cell office:value-type="float" office:value="726366.57000000007" table:formula="of:=[.C255]+[.D255]+[.E255]+[.F255]" table:style-name="ce7">
            <text:p>726.366,5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06710.79" table:style-name="ce7">
            <text:p>106.710,79</text:p>
          </table:table-cell>
          <table:table-cell office:value-type="float" office:value="70843.28" table:style-name="ce7">
            <text:p>70.843,28</text:p>
          </table:table-cell>
          <table:table-cell table:number-columns-repeated="2" table:style-name="ce7"/>
          <table:table-cell office:value-type="float" office:value="177554.07" table:formula="of:=[.C256]+[.D256]+[.E256]+[.F256]" table:style-name="ce7">
            <text:p>177.554,0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/altre partecipate</text:p>
          </table:table-cell>
          <table:table-cell office:value-type="float" office:value="422571.27" table:style-name="ce7">
            <text:p>422.571,27</text:p>
          </table:table-cell>
          <table:table-cell table:number-columns-repeated="3" table:style-name="ce7"/>
          <table:table-cell office:value-type="float" office:value="422571.27" table:formula="of:=[.C257]+[.D257]+[.E257]+[.F257]" table:style-name="ce7">
            <text:p>422.571,2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202 Locazioni</text:p>
          </table:table-cell>
          <table:table-cell table:style-name="ce6"/>
          <table:table-cell office:value-type="float" office:value="1017456.94" table:style-name="ce6">
            <text:p>1.017.456,94</text:p>
          </table:table-cell>
          <table:table-cell office:value-type="float" office:value="198819.13" table:style-name="ce6">
            <text:p>198.819,13</text:p>
          </table:table-cell>
          <table:table-cell table:number-columns-repeated="2" table:style-name="ce6"/>
          <table:table-cell office:value-type="float" office:value="1216276.0699999998" table:formula="of:=[.C258]+[.D258]+[.E258]+[.F258]" table:style-name="ce6">
            <text:p>1.216.276,0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1012050.69" table:style-name="ce7">
            <text:p>1.012.050,69</text:p>
          </table:table-cell>
          <table:table-cell office:value-type="float" office:value="187547.21" table:style-name="ce7">
            <text:p>187.547,21</text:p>
          </table:table-cell>
          <table:table-cell table:number-columns-repeated="2" table:style-name="ce7"/>
          <table:table-cell office:value-type="float" office:value="1199597.8999999999" table:formula="of:=[.C259]+[.D259]+[.E259]+[.F259]" table:style-name="ce7">
            <text:p>1.199.597,9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406.25" table:style-name="ce7">
            <text:p>5.406,25</text:p>
          </table:table-cell>
          <table:table-cell office:value-type="float" office:value="11271.92" table:style-name="ce7">
            <text:p>11.271,92</text:p>
          </table:table-cell>
          <table:table-cell table:number-columns-repeated="2" table:style-name="ce7"/>
          <table:table-cell office:value-type="float" office:value="16678.169999999998" table:formula="of:=[.C260]+[.D260]+[.E260]+[.F260]" table:style-name="ce7">
            <text:p>16.678,1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204<text:s/></text:p>
          </table:table-cell>
          <table:table-cell table:style-name="ce6"/>
          <table:table-cell office:value-type="float" office:value="34934.92" table:style-name="ce6">
            <text:p>34.934,92</text:p>
          </table:table-cell>
          <table:table-cell office:value-type="float" office:value="12280.93" table:style-name="ce6">
            <text:p>12.280,93</text:p>
          </table:table-cell>
          <table:table-cell table:number-columns-repeated="2" table:style-name="ce6"/>
          <table:table-cell office:value-type="float" office:value="47215.85" table:formula="of:=[.C261]+[.D261]+[.E261]+[.F261]" table:style-name="ce6">
            <text:p>47.215,8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9233.93" table:style-name="ce7">
            <text:p>29.233,93</text:p>
          </table:table-cell>
          <table:table-cell office:value-type="float" office:value="8640.6200000000008" table:style-name="ce7">
            <text:p>8.640,62</text:p>
          </table:table-cell>
          <table:table-cell table:number-columns-repeated="2" table:style-name="ce7"/>
          <table:table-cell office:value-type="float" office:value="37874.550000000003" table:formula="of:=[.C262]+[.D262]+[.E262]+[.F262]" table:style-name="ce7">
            <text:p>37.874,5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700.99" table:style-name="ce7">
            <text:p>5.700,99</text:p>
          </table:table-cell>
          <table:table-cell office:value-type="float" office:value="3640.31" table:style-name="ce7">
            <text:p>3.640,31</text:p>
          </table:table-cell>
          <table:table-cell table:number-columns-repeated="2" table:style-name="ce7"/>
          <table:table-cell office:value-type="float" office:value="9341.2999999999993" table:formula="of:=[.C263]+[.D263]+[.E263]+[.F263]" table:style-name="ce7">
            <text:p>9.341,3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205 Licenze software</text:p>
          </table:table-cell>
          <table:table-cell table:style-name="ce6"/>
          <table:table-cell office:value-type="float" office:value="81488.23" table:style-name="ce6">
            <text:p>81.488,23</text:p>
          </table:table-cell>
          <table:table-cell office:value-type="float" office:value="43675.82" table:style-name="ce6">
            <text:p>43.675,82</text:p>
          </table:table-cell>
          <table:table-cell table:number-columns-repeated="2" table:style-name="ce6"/>
          <table:table-cell office:value-type="float" office:value="125164.04999999999" table:formula="of:=[.C264]+[.D264]+[.E264]+[.F264]" table:style-name="ce6">
            <text:p>125.164,0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5494.21" table:style-name="ce7">
            <text:p>15.494,21</text:p>
          </table:table-cell>
          <table:table-cell office:value-type="float" office:value="6528.02" table:style-name="ce7">
            <text:p>6.528,02</text:p>
          </table:table-cell>
          <table:table-cell table:number-columns-repeated="2" table:style-name="ce7"/>
          <table:table-cell office:value-type="float" office:value="22022.23" table:formula="of:=[.C265]+[.D265]+[.E265]+[.F265]" table:style-name="ce7">
            <text:p>22.022,2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65994.02" table:style-name="ce7">
            <text:p>65.994,02</text:p>
          </table:table-cell>
          <table:table-cell office:value-type="float" office:value="37147.800000000003" table:style-name="ce7">
            <text:p>37.147,80</text:p>
          </table:table-cell>
          <table:table-cell table:number-columns-repeated="2" table:style-name="ce7"/>
          <table:table-cell office:value-type="float" office:value="103141.82" table:formula="of:=[.C266]+[.D266]+[.E266]+[.F266]" table:style-name="ce7">
            <text:p>103.141,8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305 Interessi su mutui</text:p>
          </table:table-cell>
          <table:table-cell table:number-columns-repeated="2" table:style-name="ce6"/>
          <table:table-cell office:value-type="float" office:value="20053.18" table:style-name="ce6">
            <text:p>20.053,18</text:p>
          </table:table-cell>
          <table:table-cell table:number-columns-repeated="2" table:style-name="ce6"/>
          <table:table-cell office:value-type="float" office:value="20053.18" table:formula="of:=[.C267]+[.D267]+[.E267]+[.F267]" table:style-name="ce6">
            <text:p>20.053,1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<text:s/>mutui in scadenza entro 12 mesi</text:p>
          </table:table-cell>
          <table:table-cell table:style-name="ce7"/>
          <table:table-cell office:value-type="float" office:value="20053.18" table:style-name="ce7">
            <text:p>20.053,18</text:p>
          </table:table-cell>
          <table:table-cell table:number-columns-repeated="2" table:style-name="ce7"/>
          <table:table-cell office:value-type="float" office:value="20053.18" table:formula="of:=[.C268]+[.D268]+[.E268]+[.F268]" table:style-name="ce7">
            <text:p>20.053,18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308 Altri oneri finanziari</text:p>
          </table:table-cell>
          <table:table-cell table:style-name="ce6"/>
          <table:table-cell office:value-type="float" office:value="16299.57" table:style-name="ce6">
            <text:p>16.299,57</text:p>
          </table:table-cell>
          <table:table-cell office:value-type="float" office:value="12676.52" table:style-name="ce6">
            <text:p>12.676,52</text:p>
          </table:table-cell>
          <table:table-cell table:number-columns-repeated="2" table:style-name="ce6"/>
          <table:table-cell office:value-type="float" office:value="28976.09" table:formula="of:=[.C269]+[.D269]+[.E269]+[.F269]" table:style-name="ce6">
            <text:p>28.976,0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6299.57" table:style-name="ce7">
            <text:p>16.299,57</text:p>
          </table:table-cell>
          <table:table-cell office:value-type="float" office:value="12676.52" table:style-name="ce7">
            <text:p>12.676,52</text:p>
          </table:table-cell>
          <table:table-cell table:number-columns-repeated="2" table:style-name="ce7"/>
          <table:table-cell office:value-type="float" office:value="28976.09" table:formula="of:=[.C270]+[.D270]+[.E270]+[.F270]" table:style-name="ce7">
            <text:p>28.976,0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401 - IRAP</text:p>
          </table:table-cell>
          <table:table-cell table:style-name="ce6"/>
          <table:table-cell office:value-type="float" office:value="1731828.15" table:style-name="ce6">
            <text:p>1.731.828,15</text:p>
          </table:table-cell>
          <table:table-cell office:value-type="float" office:value="1721906.1" table:style-name="ce6">
            <text:p>1.721.906,10</text:p>
          </table:table-cell>
          <table:table-cell table:number-columns-repeated="2" table:style-name="ce6"/>
          <table:table-cell office:value-type="float" office:value="3453734.25" table:formula="of:=[.C271]+[.D271]+[.E271]+[.F271]" table:style-name="ce6">
            <text:p>3.453.734,2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ap</text:p>
          </table:table-cell>
          <table:table-cell office:value-type="float" office:value="1731828.15" table:style-name="ce7">
            <text:p>1.731.828,15</text:p>
          </table:table-cell>
          <table:table-cell office:value-type="float" office:value="1721906.1" table:style-name="ce7">
            <text:p>1.721.906,10</text:p>
          </table:table-cell>
          <table:table-cell table:number-columns-repeated="2" table:style-name="ce7"/>
          <table:table-cell office:value-type="float" office:value="3453734.25" table:formula="of:=[.C272]+[.D272]+[.E272]+[.F272]" table:style-name="ce7">
            <text:p>3.453.734,2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402 IRES</text:p>
          </table:table-cell>
          <table:table-cell table:number-columns-repeated="2" table:style-name="ce6"/>
          <table:table-cell office:value-type="float" office:value="31416.41" table:style-name="ce6">
            <text:p>31.416,41</text:p>
          </table:table-cell>
          <table:table-cell table:number-columns-repeated="2" table:style-name="ce6"/>
          <table:table-cell office:value-type="float" office:value="31416.41" table:formula="of:=[.C273]+[.D273]+[.E273]+[.F273]" table:style-name="ce6">
            <text:p>31.416,4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ES</text:p>
          </table:table-cell>
          <table:table-cell table:style-name="ce7"/>
          <table:table-cell office:value-type="float" office:value="31416.41" table:style-name="ce7">
            <text:p>31.416,41</text:p>
          </table:table-cell>
          <table:table-cell table:number-columns-repeated="2" table:style-name="ce7"/>
          <table:table-cell office:value-type="float" office:value="31416.41" table:formula="of:=[.C274]+[.D274]+[.E274]+[.F274]" table:style-name="ce7">
            <text:p>31.416,4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404 I.V.A.</text:p>
          </table:table-cell>
          <table:table-cell table:style-name="ce6"/>
          <table:table-cell office:value-type="float" office:value="32918.68" table:style-name="ce6">
            <text:p>32.918,68</text:p>
          </table:table-cell>
          <table:table-cell office:value-type="float" office:value="87479.8" table:style-name="ce6">
            <text:p>87.479,80</text:p>
          </table:table-cell>
          <table:table-cell table:number-columns-repeated="2" table:style-name="ce6"/>
          <table:table-cell office:value-type="float" office:value="120398.48000000001" table:formula="of:=[.C275]+[.D275]+[.E275]+[.F275]" table:style-name="ce6">
            <text:p>120.398,4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32918.68" table:style-name="ce7">
            <text:p>32.918,68</text:p>
          </table:table-cell>
          <table:table-cell office:value-type="float" office:value="87479.8" table:style-name="ce7">
            <text:p>87.479,80</text:p>
          </table:table-cell>
          <table:table-cell table:number-columns-repeated="2" table:style-name="ce7"/>
          <table:table-cell office:value-type="float" office:value="120398.48000000001" table:formula="of:=[.C276]+[.D276]+[.E276]+[.F276]" table:style-name="ce7">
            <text:p>120.398,48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499 Altri tributi</text:p>
          </table:table-cell>
          <table:table-cell table:style-name="ce6"/>
          <table:table-cell office:value-type="float" office:value="50661.4" table:style-name="ce6">
            <text:p>50.661,40</text:p>
          </table:table-cell>
          <table:table-cell office:value-type="float" office:value="72844.960000000006" table:style-name="ce6">
            <text:p>72.844,96</text:p>
          </table:table-cell>
          <table:table-cell table:number-columns-repeated="2" table:style-name="ce6"/>
          <table:table-cell office:value-type="float" office:value="123506.36000000002" table:formula="of:=[.C277]+[.D277]+[.E277]+[.F277]" table:style-name="ce6">
            <text:p>123.506,3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78" table:style-name="ce7">
            <text:p>78,00</text:p>
          </table:table-cell>
          <table:table-cell office:value-type="float" office:value="46" table:style-name="ce7">
            <text:p>46,00</text:p>
          </table:table-cell>
          <table:table-cell table:number-columns-repeated="2" table:style-name="ce7"/>
          <table:table-cell office:value-type="float" office:value="124" table:formula="of:=[.C278]+[.D278]+[.E278]+[.F278]" table:style-name="ce7">
            <text:p>124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spedali Privati</text:p>
          </table:table-cell>
          <table:table-cell office:value-type="float" office:value="78" table:style-name="ce7">
            <text:p>78,00</text:p>
          </table:table-cell>
          <table:table-cell office:value-type="float" office:value="36" table:style-name="ce7">
            <text:p>36,00</text:p>
          </table:table-cell>
          <table:table-cell table:number-columns-repeated="2" table:style-name="ce7"/>
          <table:table-cell office:value-type="float" office:value="114" table:formula="of:=[.C279]+[.D279]+[.E279]+[.F279]" table:style-name="ce7">
            <text:p>114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Universita</text:p>
          </table:table-cell>
          <table:table-cell office:value-type="float" office:value="762.67" table:style-name="ce7">
            <text:p>762,67</text:p>
          </table:table-cell>
          <table:table-cell office:value-type="float" office:value="2" table:style-name="ce7">
            <text:p>2,00</text:p>
          </table:table-cell>
          <table:table-cell table:number-columns-repeated="2" table:style-name="ce7"/>
          <table:table-cell office:value-type="float" office:value="764.67" table:formula="of:=[.C280]+[.D280]+[.E280]+[.F280]" table:style-name="ce7">
            <text:p>764,6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604.8" table:style-name="ce7">
            <text:p>1.604,80</text:p>
          </table:table-cell>
          <table:table-cell office:value-type="float" office:value="1631.48" table:style-name="ce7">
            <text:p>1.631,48</text:p>
          </table:table-cell>
          <table:table-cell table:number-columns-repeated="2" table:style-name="ce7"/>
          <table:table-cell office:value-type="float" office:value="3236.2799999999997" table:formula="of:=[.C281]+[.D281]+[.E281]+[.F281]" table:style-name="ce7">
            <text:p>3.236,2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osp della regione per altre prestazioni</text:p>
          </table:table-cell>
          <table:table-cell office:value-type="float" office:value="62" table:style-name="ce7">
            <text:p>62,00</text:p>
          </table:table-cell>
          <table:table-cell office:value-type="float" office:value="20" table:style-name="ce7">
            <text:p>20,00</text:p>
          </table:table-cell>
          <table:table-cell table:number-columns-repeated="2" table:style-name="ce7"/>
          <table:table-cell office:value-type="float" office:value="82" table:formula="of:=[.C282]+[.D282]+[.E282]+[.F282]" table:style-name="ce7">
            <text:p>82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09.63" table:style-name="ce7">
            <text:p>109,63</text:p>
          </table:table-cell>
          <table:table-cell office:value-type="float" office:value="134.05000000000001" table:style-name="ce7">
            <text:p>134,05</text:p>
          </table:table-cell>
          <table:table-cell table:number-columns-repeated="2" table:style-name="ce7"/>
          <table:table-cell office:value-type="float" office:value="243.68" table:formula="of:=[.C283]+[.D283]+[.E283]+[.F283]" table:style-name="ce7">
            <text:p>243,68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549.04" table:style-name="ce7">
            <text:p>549,04</text:p>
          </table:table-cell>
          <table:table-cell office:value-type="float" office:value="368" table:style-name="ce7">
            <text:p>368,00</text:p>
          </table:table-cell>
          <table:table-cell table:number-columns-repeated="2" table:style-name="ce7"/>
          <table:table-cell office:value-type="float" office:value="917.04" table:formula="of:=[.C284]+[.D284]+[.E284]+[.F284]" table:style-name="ce7">
            <text:p>917,0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office:value-type="float" office:value="23805.66" table:style-name="ce7">
            <text:p>23.805,66</text:p>
          </table:table-cell>
          <table:table-cell office:value-type="float" office:value="6822.41" table:style-name="ce7">
            <text:p>6.822,41</text:p>
          </table:table-cell>
          <table:table-cell table:number-columns-repeated="2" table:style-name="ce7"/>
          <table:table-cell office:value-type="float" office:value="30628.07" table:formula="of:=[.C285]+[.D285]+[.E285]+[.F285]" table:style-name="ce7">
            <text:p>30.628,0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tributari per altro</text:p>
          </table:table-cell>
          <table:table-cell office:value-type="float" office:value="23610" table:style-name="ce7">
            <text:p>23.610,00</text:p>
          </table:table-cell>
          <table:table-cell office:value-type="float" office:value="40536" table:style-name="ce7">
            <text:p>40.536,00</text:p>
          </table:table-cell>
          <table:table-cell table:number-columns-repeated="2" table:style-name="ce7"/>
          <table:table-cell office:value-type="float" office:value="64146" table:formula="of:=[.C286]+[.D286]+[.E286]+[.F286]" table:style-name="ce7">
            <text:p>64.146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1.6" table:style-name="ce7">
            <text:p>1,60</text:p>
          </table:table-cell>
          <table:table-cell table:number-columns-repeated="3" table:style-name="ce7"/>
          <table:table-cell office:value-type="float" office:value="1.6" table:formula="of:=[.C287]+[.D287]+[.E287]+[.F287]" table:style-name="ce7">
            <text:p>1,6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table:style-name="ce7"/>
          <table:table-cell office:value-type="float" office:value="2" table:style-name="ce7">
            <text:p>2,00</text:p>
          </table:table-cell>
          <table:table-cell table:number-columns-repeated="2" table:style-name="ce7"/>
          <table:table-cell office:value-type="float" office:value="2" table:formula="of:=[.C288]+[.D288]+[.E288]+[.F288]" table:style-name="ce7">
            <text:p>2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mministrazioni Pubbliche diverse</text:p>
          </table:table-cell>
          <table:table-cell table:style-name="ce7"/>
          <table:table-cell office:value-type="float" office:value="9907.02" table:style-name="ce7">
            <text:p>9.907,02</text:p>
          </table:table-cell>
          <table:table-cell table:number-columns-repeated="2" table:style-name="ce7"/>
          <table:table-cell office:value-type="float" office:value="9907.02" table:formula="of:=[.C289]+[.D289]+[.E289]+[.F289]" table:style-name="ce7">
            <text:p>9.907,0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MU</text:p>
          </table:table-cell>
          <table:table-cell table:style-name="ce7"/>
          <table:table-cell office:value-type="float" office:value="12640" table:style-name="ce7">
            <text:p>12.640,00</text:p>
          </table:table-cell>
          <table:table-cell table:number-columns-repeated="2" table:style-name="ce7"/>
          <table:table-cell office:value-type="float" office:value="12640" table:formula="of:=[.C290]+[.D290]+[.E290]+[.F290]" table:style-name="ce7">
            <text:p>12.640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Comuni</text:p>
          </table:table-cell>
          <table:table-cell table:style-name="ce7"/>
          <table:table-cell office:value-type="float" office:value="700" table:style-name="ce7">
            <text:p>700,00</text:p>
          </table:table-cell>
          <table:table-cell table:number-columns-repeated="2" table:style-name="ce7"/>
          <table:table-cell office:value-type="float" office:value="700" table:formula="of:=[.C291]+[.D291]+[.E291]+[.F291]" table:style-name="ce7">
            <text:p>700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03 Indennita e rimborso spese <text:s/>ed Oneri sociali per gli organi direttivi e Collegio sindacale</text:p>
          </table:table-cell>
          <table:table-cell table:style-name="ce6"/>
          <table:table-cell office:value-type="float" office:value="133523.35" table:style-name="ce6">
            <text:p>133.523,35</text:p>
          </table:table-cell>
          <table:table-cell office:value-type="float" office:value="79293.91" table:style-name="ce6">
            <text:p>79.293,91</text:p>
          </table:table-cell>
          <table:table-cell table:number-columns-repeated="2" table:style-name="ce6"/>
          <table:table-cell office:value-type="float" office:value="212817.26" table:formula="of:=[.C292]+[.D292]+[.E292]+[.F292]" table:style-name="ce6">
            <text:p>212.817,2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RER (eslcuso debiti finanziamenti) GSA</text:p>
          </table:table-cell>
          <table:table-cell office:value-type="float" office:value="37043.370000000003" table:style-name="ce7">
            <text:p>37.043,37</text:p>
          </table:table-cell>
          <table:table-cell table:number-columns-repeated="3" table:style-name="ce7"/>
          <table:table-cell office:value-type="float" office:value="37043.370000000003" table:formula="of:=[.C293]+[.D293]+[.E293]+[.F293]" table:style-name="ce7">
            <text:p>37.043,3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office:value-type="float" office:value="12730.62" table:style-name="ce7">
            <text:p>12.730,62</text:p>
          </table:table-cell>
          <table:table-cell table:number-columns-repeated="3" table:style-name="ce7"/>
          <table:table-cell office:value-type="float" office:value="12730.62" table:formula="of:=[.C294]+[.D294]+[.E294]+[.F294]" table:style-name="ce7">
            <text:p>12.730,6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5075.97" table:style-name="ce7">
            <text:p>5.075,97</text:p>
          </table:table-cell>
          <table:table-cell table:number-columns-repeated="3" table:style-name="ce7"/>
          <table:table-cell office:value-type="float" office:value="5075.97" table:formula="of:=[.C295]+[.D295]+[.E295]+[.F295]" table:style-name="ce7">
            <text:p>5.075,9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Organi istituzionali</text:p>
          </table:table-cell>
          <table:table-cell office:value-type="float" office:value="78152.19" table:style-name="ce7">
            <text:p>78.152,19</text:p>
          </table:table-cell>
          <table:table-cell office:value-type="float" office:value="78173.38" table:style-name="ce7">
            <text:p>78.173,38</text:p>
          </table:table-cell>
          <table:table-cell table:number-columns-repeated="2" table:style-name="ce7"/>
          <table:table-cell office:value-type="float" office:value="156325.57" table:formula="of:=[.C296]+[.D296]+[.E296]+[.F296]" table:style-name="ce7">
            <text:p>156.325,57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521.20000000000005" table:style-name="ce7">
            <text:p>521,20</text:p>
          </table:table-cell>
          <table:table-cell office:value-type="float" office:value="1120.53" table:style-name="ce7">
            <text:p>1.120,53</text:p>
          </table:table-cell>
          <table:table-cell table:number-columns-repeated="2" table:style-name="ce7"/>
          <table:table-cell office:value-type="float" office:value="1641.73" table:formula="of:=[.C297]+[.D297]+[.E297]+[.F297]" table:style-name="ce7">
            <text:p>1.641,7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04 Commissioni e Comitati</text:p>
          </table:table-cell>
          <table:table-cell table:style-name="ce6"/>
          <table:table-cell office:value-type="float" office:value="1546.55" table:style-name="ce6">
            <text:p>1.546,55</text:p>
          </table:table-cell>
          <table:table-cell office:value-type="float" office:value="1345.95" table:style-name="ce6">
            <text:p>1.345,95</text:p>
          </table:table-cell>
          <table:table-cell table:number-columns-repeated="2" table:style-name="ce6"/>
          <table:table-cell office:value-type="float" office:value="2892.5" table:formula="of:=[.C298]+[.D298]+[.E298]+[.F298]" table:style-name="ce6">
            <text:p>2.892,5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soggetti assimilati lavoro dipendente</text:p>
          </table:table-cell>
          <table:table-cell office:value-type="float" office:value="1340.55" table:style-name="ce7">
            <text:p>1.340,55</text:p>
          </table:table-cell>
          <table:table-cell office:value-type="float" office:value="1181.03" table:style-name="ce7">
            <text:p>1.181,03</text:p>
          </table:table-cell>
          <table:table-cell table:number-columns-repeated="2" table:style-name="ce7"/>
          <table:table-cell office:value-type="float" office:value="2521.58" table:formula="of:=[.C299]+[.D299]+[.E299]+[.F299]" table:style-name="ce7">
            <text:p>2.521,5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PEF</text:p>
          </table:table-cell>
          <table:table-cell office:value-type="float" office:value="206" table:style-name="ce7">
            <text:p>206,00</text:p>
          </table:table-cell>
          <table:table-cell office:value-type="float" office:value="164.92" table:style-name="ce7">
            <text:p>164,92</text:p>
          </table:table-cell>
          <table:table-cell table:number-columns-repeated="2" table:style-name="ce7"/>
          <table:table-cell office:value-type="float" office:value="370.91999999999996" table:formula="of:=[.C300]+[.D300]+[.E300]+[.F300]" table:style-name="ce7">
            <text:p>370,92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05 Borse di studio</text:p>
          </table:table-cell>
          <table:table-cell table:style-name="ce6"/>
          <table:table-cell office:value-type="float" office:value="281425.77" table:style-name="ce6">
            <text:p>281.425,77</text:p>
          </table:table-cell>
          <table:table-cell office:value-type="float" office:value="292167.7" table:style-name="ce6">
            <text:p>292.167,70</text:p>
          </table:table-cell>
          <table:table-cell table:number-columns-repeated="2" table:style-name="ce6"/>
          <table:table-cell office:value-type="float" office:value="573593.47" table:formula="of:=[.C301]+[.D301]+[.E301]+[.F301]" table:style-name="ce6">
            <text:p>573.593,4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soggetti assimilati lavoro dipendente</text:p>
          </table:table-cell>
          <table:table-cell office:value-type="float" office:value="281425.77" table:style-name="ce7">
            <text:p>281.425,77</text:p>
          </table:table-cell>
          <table:table-cell office:value-type="float" office:value="292167.7" table:style-name="ce7">
            <text:p>292.167,70</text:p>
          </table:table-cell>
          <table:table-cell table:number-columns-repeated="2" table:style-name="ce7"/>
          <table:table-cell office:value-type="float" office:value="573593.47" table:formula="of:=[.C302]+[.D302]+[.E302]+[.F302]" table:style-name="ce7">
            <text:p>573.593,4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06 Ritenute erariali su indennita a organi istituzionali e altri compensi</text:p>
          </table:table-cell>
          <table:table-cell table:style-name="ce6"/>
          <table:table-cell office:value-type="float" office:value="111410.83" table:style-name="ce6">
            <text:p>111.410,83</text:p>
          </table:table-cell>
          <table:table-cell office:value-type="float" office:value="118316.68" table:style-name="ce6">
            <text:p>118.316,68</text:p>
          </table:table-cell>
          <table:table-cell table:number-columns-repeated="2" table:style-name="ce6"/>
          <table:table-cell office:value-type="float" office:value="229727.51" table:formula="of:=[.C303]+[.D303]+[.E303]+[.F303]" table:style-name="ce6">
            <text:p>229.727,5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PEF</text:p>
          </table:table-cell>
          <table:table-cell office:value-type="float" office:value="111410.83" table:style-name="ce7">
            <text:p>111.410,83</text:p>
          </table:table-cell>
          <table:table-cell office:value-type="float" office:value="118316.68" table:style-name="ce7">
            <text:p>118.316,68</text:p>
          </table:table-cell>
          <table:table-cell table:number-columns-repeated="2" table:style-name="ce7"/>
          <table:table-cell office:value-type="float" office:value="229727.51" table:formula="of:=[.C304]+[.D304]+[.E304]+[.F304]" table:style-name="ce7">
            <text:p>229.727,5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07 Contributi previdenziali e assistenziali su indennita a organi istituzionali e altri compensi</text:p>
          </table:table-cell>
          <table:table-cell table:style-name="ce6"/>
          <table:table-cell office:value-type="float" office:value="12798.49" table:style-name="ce6">
            <text:p>12.798,49</text:p>
          </table:table-cell>
          <table:table-cell office:value-type="float" office:value="12061.55" table:style-name="ce6">
            <text:p>12.061,55</text:p>
          </table:table-cell>
          <table:table-cell table:number-columns-repeated="2" table:style-name="ce6"/>
          <table:table-cell office:value-type="float" office:value="24860.04" table:formula="of:=[.C305]+[.D305]+[.E305]+[.F305]" table:style-name="ce6">
            <text:p>24.860,0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11993.85" table:style-name="ce7">
            <text:p>11.993,85</text:p>
          </table:table-cell>
          <table:table-cell office:value-type="float" office:value="12061.55" table:style-name="ce7">
            <text:p>12.061,55</text:p>
          </table:table-cell>
          <table:table-cell table:number-columns-repeated="2" table:style-name="ce7"/>
          <table:table-cell office:value-type="float" office:value="24055.4" table:formula="of:=[.C306]+[.D306]+[.E306]+[.F306]" table:style-name="ce7">
            <text:p>24.055,4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AIL</text:p>
          </table:table-cell>
          <table:table-cell office:value-type="float" office:value="804.64" table:style-name="ce7">
            <text:p>804,64</text:p>
          </table:table-cell>
          <table:table-cell table:number-columns-repeated="3" table:style-name="ce7"/>
          <table:table-cell office:value-type="float" office:value="804.64" table:formula="of:=[.C307]+[.D307]+[.E307]+[.F307]" table:style-name="ce7">
            <text:p>804,6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10 Ritenute previdenziali ed assistenziali a carico degli organi istituzionali</text:p>
          </table:table-cell>
          <table:table-cell table:style-name="ce6"/>
          <table:table-cell office:value-type="float" office:value="56426.52" table:style-name="ce6">
            <text:p>56.426,52</text:p>
          </table:table-cell>
          <table:table-cell office:value-type="float" office:value="6615.81" table:style-name="ce6">
            <text:p>6.615,81</text:p>
          </table:table-cell>
          <table:table-cell table:number-columns-repeated="2" table:style-name="ce6"/>
          <table:table-cell office:value-type="float" office:value="63042.329999999994" table:formula="of:=[.C308]+[.D308]+[.E308]+[.F308]" table:style-name="ce6">
            <text:p>63.042,3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office:value-type="float" office:value="6995.01" table:style-name="ce7">
            <text:p>6.995,01</text:p>
          </table:table-cell>
          <table:table-cell office:value-type="float" office:value="6615.81" table:style-name="ce7">
            <text:p>6.615,81</text:p>
          </table:table-cell>
          <table:table-cell table:number-columns-repeated="2" table:style-name="ce7"/>
          <table:table-cell office:value-type="float" office:value="13610.82" table:formula="of:=[.C309]+[.D309]+[.E309]+[.F309]" table:style-name="ce7">
            <text:p>13.610,8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RER (eslcuso debiti finanziamenti) GSA</text:p>
          </table:table-cell>
          <table:table-cell office:value-type="float" office:value="16238.77" table:style-name="ce7">
            <text:p>16.238,77</text:p>
          </table:table-cell>
          <table:table-cell table:number-columns-repeated="3" table:style-name="ce7"/>
          <table:table-cell office:value-type="float" office:value="16238.77" table:formula="of:=[.C310]+[.D310]+[.E310]+[.F310]" table:style-name="ce7">
            <text:p>16.238,7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33192.74" table:style-name="ce7">
            <text:p>33.192,74</text:p>
          </table:table-cell>
          <table:table-cell table:number-columns-repeated="3" table:style-name="ce7"/>
          <table:table-cell office:value-type="float" office:value="33192.74" table:formula="of:=[.C311]+[.D311]+[.E311]+[.F311]" table:style-name="ce7">
            <text:p>33.192,74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97 Risarcimento danni autoassicurati</text:p>
          </table:table-cell>
          <table:table-cell table:style-name="ce6"/>
          <table:table-cell office:value-type="float" office:value="296736.21999999997" table:style-name="ce6">
            <text:p>296.736,22</text:p>
          </table:table-cell>
          <table:table-cell office:value-type="float" office:value="697859.37" table:style-name="ce6">
            <text:p>697.859,37</text:p>
          </table:table-cell>
          <table:table-cell table:number-columns-repeated="2" table:style-name="ce6"/>
          <table:table-cell office:value-type="float" office:value="994595.59" table:formula="of:=[.C312]+[.D312]+[.E312]+[.F312]" table:style-name="ce6">
            <text:p>994.595,5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296736.21999999997" table:style-name="ce7">
            <text:p>296.736,22</text:p>
          </table:table-cell>
          <table:table-cell office:value-type="float" office:value="697859.37" table:style-name="ce7">
            <text:p>697.859,37</text:p>
          </table:table-cell>
          <table:table-cell table:number-columns-repeated="2" table:style-name="ce7"/>
          <table:table-cell office:value-type="float" office:value="994595.59" table:formula="of:=[.C313]+[.D313]+[.E313]+[.F313]" table:style-name="ce7">
            <text:p>994.595,5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98 Altri oneri <text:s/>della gestione corrente</text:p>
          </table:table-cell>
          <table:table-cell table:style-name="ce6"/>
          <table:table-cell office:value-type="float" office:value="332934.49" table:style-name="ce6">
            <text:p>332.934,49</text:p>
          </table:table-cell>
          <table:table-cell office:value-type="float" office:value="31257.9" table:style-name="ce6">
            <text:p>31.257,90</text:p>
          </table:table-cell>
          <table:table-cell table:number-columns-repeated="2" table:style-name="ce6"/>
          <table:table-cell office:value-type="float" office:value="364192.39" table:formula="of:=[.C314]+[.D314]+[.E314]+[.F314]" table:style-name="ce6">
            <text:p>364.192,39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263025.31" table:style-name="ce7">
            <text:p>263.025,31</text:p>
          </table:table-cell>
          <table:table-cell office:value-type="float" office:value="30227.21" table:style-name="ce7">
            <text:p>30.227,21</text:p>
          </table:table-cell>
          <table:table-cell table:number-columns-repeated="2" table:style-name="ce7"/>
          <table:table-cell office:value-type="float" office:value="293252.52" table:formula="of:=[.C315]+[.D315]+[.E315]+[.F315]" table:style-name="ce7">
            <text:p>293.252,5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sl della Regione <text:s/>per altre prestazioni</text:p>
          </table:table-cell>
          <table:table-cell office:value-type="float" office:value="68596.740000000005" table:style-name="ce7">
            <text:p>68.596,74</text:p>
          </table:table-cell>
          <table:table-cell table:number-columns-repeated="3" table:style-name="ce7"/>
          <table:table-cell office:value-type="float" office:value="68596.740000000005" table:formula="of:=[.C316]+[.D316]+[.E316]+[.F316]" table:style-name="ce7">
            <text:p>68.596,7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302.8399999999999" table:style-name="ce7">
            <text:p>1.302,84</text:p>
          </table:table-cell>
          <table:table-cell office:value-type="float" office:value="764.13" table:style-name="ce7">
            <text:p>764,13</text:p>
          </table:table-cell>
          <table:table-cell table:number-columns-repeated="2" table:style-name="ce7"/>
          <table:table-cell office:value-type="float" office:value="2066.9699999999998" table:formula="of:=[.C317]+[.D317]+[.E317]+[.F317]" table:style-name="ce7">
            <text:p>2.066,97</text:p>
          </table:table-cell>
          <table:table-cell table:number-columns-repeated="16377"/>
        </table:table-row>
        <table:table-row table:style-name="ro7">
          <table:table-cell table:number-columns-repeated="2" table:style-name="ce7"/>
          <table:table-cell office:value-type="float" office:value="9.6" table:style-name="ce7">
            <text:p>9,60</text:p>
          </table:table-cell>
          <table:table-cell office:value-type="float" office:value="11.8" table:style-name="ce7">
            <text:p>11,80</text:p>
          </table:table-cell>
          <table:table-cell table:number-columns-repeated="2" table:style-name="ce7"/>
          <table:table-cell office:value-type="float" office:value="21.4" table:formula="of:=[.C318]+[.D318]+[.E318]+[.F318]" table:style-name="ce7">
            <text:p>21,4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/Stato</text:p>
          </table:table-cell>
          <table:table-cell table:style-name="ce7"/>
          <table:table-cell office:value-type="float" office:value="250" table:style-name="ce7">
            <text:p>250,00</text:p>
          </table:table-cell>
          <table:table-cell table:number-columns-repeated="2" table:style-name="ce7"/>
          <table:table-cell office:value-type="float" office:value="250" table:formula="of:=[.C319]+[.D319]+[.E319]+[.F319]" table:style-name="ce7">
            <text:p>250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ap</text:p>
          </table:table-cell>
          <table:table-cell table:style-name="ce7"/>
          <table:table-cell office:value-type="float" office:value="4.76" table:style-name="ce7">
            <text:p>4,76</text:p>
          </table:table-cell>
          <table:table-cell table:number-columns-repeated="2" table:style-name="ce7"/>
          <table:table-cell office:value-type="float" office:value="4.76" table:formula="of:=[.C320]+[.D320]+[.E320]+[.F320]" table:style-name="ce7">
            <text:p>4,76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5599 Altre spese correnti derivanti da sopravvenienze</text:p>
          </table:table-cell>
          <table:table-cell table:style-name="ce6"/>
          <table:table-cell office:value-type="float" office:value="20259.03" table:style-name="ce6">
            <text:p>20.259,03</text:p>
          </table:table-cell>
          <table:table-cell office:value-type="float" office:value="27365.53" table:style-name="ce6">
            <text:p>27.365,53</text:p>
          </table:table-cell>
          <table:table-cell table:number-columns-repeated="2" table:style-name="ce6"/>
          <table:table-cell office:value-type="float" office:value="47624.56" table:formula="of:=[.C321]+[.D321]+[.E321]+[.F321]" table:style-name="ce6">
            <text:p>47.624,5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Altri debiti verso fornitori di beni e servizi</text:p>
          </table:table-cell>
          <table:table-cell office:value-type="float" office:value="16281.42" table:style-name="ce7">
            <text:p>16.281,42</text:p>
          </table:table-cell>
          <table:table-cell office:value-type="float" office:value="28.12" table:style-name="ce7">
            <text:p>28,12</text:p>
          </table:table-cell>
          <table:table-cell table:number-columns-repeated="2" table:style-name="ce7"/>
          <table:table-cell office:value-type="float" office:value="16309.54" table:formula="of:=[.C322]+[.D322]+[.E322]+[.F322]" table:style-name="ce7">
            <text:p>16.309,5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ap</text:p>
          </table:table-cell>
          <table:table-cell office:value-type="float" office:value="395.7" table:style-name="ce7">
            <text:p>395,70</text:p>
          </table:table-cell>
          <table:table-cell table:number-columns-repeated="3" table:style-name="ce7"/>
          <table:table-cell office:value-type="float" office:value="395.7" table:formula="of:=[.C323]+[.D323]+[.E323]+[.F323]" table:style-name="ce7">
            <text:p>395,7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3581.91" table:style-name="ce7">
            <text:p>3.581,91</text:p>
          </table:table-cell>
          <table:table-cell table:number-columns-repeated="3" table:style-name="ce7"/>
          <table:table-cell office:value-type="float" office:value="3581.91" table:formula="of:=[.C324]+[.D324]+[.E324]+[.F324]" table:style-name="ce7">
            <text:p>3.581,9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Comuni</text:p>
          </table:table-cell>
          <table:table-cell table:style-name="ce7"/>
          <table:table-cell office:value-type="float" office:value="110" table:style-name="ce7">
            <text:p>110,00</text:p>
          </table:table-cell>
          <table:table-cell table:number-columns-repeated="2" table:style-name="ce7"/>
          <table:table-cell office:value-type="float" office:value="110" table:formula="of:=[.C325]+[.D325]+[.E325]+[.F325]" table:style-name="ce7">
            <text:p>110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table:style-name="ce7"/>
          <table:table-cell office:value-type="float" office:value="907.08" table:style-name="ce7">
            <text:p>907,08</text:p>
          </table:table-cell>
          <table:table-cell table:number-columns-repeated="2" table:style-name="ce7"/>
          <table:table-cell office:value-type="float" office:value="907.08" table:formula="of:=[.C326]+[.D326]+[.E326]+[.F326]" table:style-name="ce7">
            <text:p>907,0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INPS</text:p>
          </table:table-cell>
          <table:table-cell table:style-name="ce7"/>
          <table:table-cell office:value-type="float" office:value="164.54" table:style-name="ce7">
            <text:p>164,54</text:p>
          </table:table-cell>
          <table:table-cell table:number-columns-repeated="2" table:style-name="ce7"/>
          <table:table-cell office:value-type="float" office:value="164.54" table:formula="of:=[.C327]+[.D327]+[.E327]+[.F327]" table:style-name="ce7">
            <text:p>164,5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IRES</text:p>
          </table:table-cell>
          <table:table-cell table:style-name="ce7"/>
          <table:table-cell office:value-type="float" office:value="26155.79" table:style-name="ce7">
            <text:p>26.155,79</text:p>
          </table:table-cell>
          <table:table-cell table:number-columns-repeated="2" table:style-name="ce7"/>
          <table:table-cell office:value-type="float" office:value="26155.79" table:formula="of:=[.C328]+[.D328]+[.E328]+[.F328]" table:style-name="ce7">
            <text:p>26.155,7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6102 Fabbricati</text:p>
          </table:table-cell>
          <table:table-cell table:style-name="ce6"/>
          <table:table-cell office:value-type="float" office:value="1658023.03" table:style-name="ce6">
            <text:p>1.658.023,03</text:p>
          </table:table-cell>
          <table:table-cell office:value-type="float" office:value="1557340.22" table:style-name="ce6">
            <text:p>1.557.340,22</text:p>
          </table:table-cell>
          <table:table-cell table:number-columns-repeated="2" table:style-name="ce6"/>
          <table:table-cell office:value-type="float" office:value="3215363.25" table:formula="of:=[.C329]+[.D329]+[.E329]+[.F329]" table:style-name="ce6">
            <text:p>3.215.363,25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1602361.73" table:style-name="ce7">
            <text:p>1.602.361,73</text:p>
          </table:table-cell>
          <table:table-cell office:value-type="float" office:value="1420700.23" table:style-name="ce7">
            <text:p>1.420.700,23</text:p>
          </table:table-cell>
          <table:table-cell table:number-columns-repeated="2" table:style-name="ce7"/>
          <table:table-cell office:value-type="float" office:value="3023061.96" table:formula="of:=[.C330]+[.D330]+[.E330]+[.F330]" table:style-name="ce7">
            <text:p>3.023.061,96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5661.3" table:style-name="ce7">
            <text:p>55.661,30</text:p>
          </table:table-cell>
          <table:table-cell office:value-type="float" office:value="136639.99" table:style-name="ce7">
            <text:p>136.639,99</text:p>
          </table:table-cell>
          <table:table-cell table:number-columns-repeated="2" table:style-name="ce7"/>
          <table:table-cell office:value-type="float" office:value="192301.28999999998" table:formula="of:=[.C331]+[.D331]+[.E331]+[.F331]" table:style-name="ce7">
            <text:p>192.301,2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6103 Impianti e macchinari</text:p>
          </table:table-cell>
          <table:table-cell table:style-name="ce6"/>
          <table:table-cell office:value-type="float" office:value="26150.13" table:style-name="ce6">
            <text:p>26.150,13</text:p>
          </table:table-cell>
          <table:table-cell office:value-type="float" office:value="8625.1" table:style-name="ce6">
            <text:p>8.625,10</text:p>
          </table:table-cell>
          <table:table-cell table:number-columns-repeated="2" table:style-name="ce6"/>
          <table:table-cell office:value-type="float" office:value="34775.230000000003" table:formula="of:=[.C332]+[.D332]+[.E332]+[.F332]" table:style-name="ce6">
            <text:p>34.775,2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21434.53" table:style-name="ce7">
            <text:p>21.434,53</text:p>
          </table:table-cell>
          <table:table-cell office:value-type="float" office:value="7069.75" table:style-name="ce7">
            <text:p>7.069,75</text:p>
          </table:table-cell>
          <table:table-cell table:number-columns-repeated="2" table:style-name="ce7"/>
          <table:table-cell office:value-type="float" office:value="28504.28" table:formula="of:=[.C333]+[.D333]+[.E333]+[.F333]" table:style-name="ce7">
            <text:p>28.504,2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4715.6000000000004" table:style-name="ce7">
            <text:p>4.715,60</text:p>
          </table:table-cell>
          <table:table-cell office:value-type="float" office:value="1555.35" table:style-name="ce7">
            <text:p>1.555,35</text:p>
          </table:table-cell>
          <table:table-cell table:number-columns-repeated="2" table:style-name="ce7"/>
          <table:table-cell office:value-type="float" office:value="6270.9500000000007" table:formula="of:=[.C334]+[.D334]+[.E334]+[.F334]" table:style-name="ce7">
            <text:p>6.270,95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6104 Attrezzature sanitarie e scientifiche</text:p>
          </table:table-cell>
          <table:table-cell table:style-name="ce6"/>
          <table:table-cell office:value-type="float" office:value="615340.27" table:style-name="ce6">
            <text:p>615.340,27</text:p>
          </table:table-cell>
          <table:table-cell office:value-type="float" office:value="203127.81" table:style-name="ce6">
            <text:p>203.127,81</text:p>
          </table:table-cell>
          <table:table-cell table:number-columns-repeated="2" table:style-name="ce6"/>
          <table:table-cell office:value-type="float" office:value="818468.08000000007" table:formula="of:=[.C335]+[.D335]+[.E335]+[.F335]" table:style-name="ce6">
            <text:p>818.468,0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430920.87" table:style-name="ce7">
            <text:p>430.920,87</text:p>
          </table:table-cell>
          <table:table-cell office:value-type="float" office:value="182843.41" table:style-name="ce7">
            <text:p>182.843,41</text:p>
          </table:table-cell>
          <table:table-cell table:number-columns-repeated="2" table:style-name="ce7"/>
          <table:table-cell office:value-type="float" office:value="613764.28" table:formula="of:=[.C336]+[.D336]+[.E336]+[.F336]" table:style-name="ce7">
            <text:p>613.764,2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84419.4" table:style-name="ce7">
            <text:p>184.419,40</text:p>
          </table:table-cell>
          <table:table-cell office:value-type="float" office:value="20284.400000000001" table:style-name="ce7">
            <text:p>20.284,40</text:p>
          </table:table-cell>
          <table:table-cell table:number-columns-repeated="2" table:style-name="ce7"/>
          <table:table-cell office:value-type="float" office:value="204703.8" table:formula="of:=[.C337]+[.D337]+[.E337]+[.F337]" table:style-name="ce7">
            <text:p>204.703,8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6105 Mobili e arredi</text:p>
          </table:table-cell>
          <table:table-cell table:style-name="ce6"/>
          <table:table-cell office:value-type="float" office:value="1415.93" table:style-name="ce6">
            <text:p>1.415,93</text:p>
          </table:table-cell>
          <table:table-cell office:value-type="float" office:value="30215.21" table:style-name="ce6">
            <text:p>30.215,21</text:p>
          </table:table-cell>
          <table:table-cell table:number-columns-repeated="2" table:style-name="ce6"/>
          <table:table-cell office:value-type="float" office:value="31631.14" table:formula="of:=[.C338]+[.D338]+[.E338]+[.F338]" table:style-name="ce6">
            <text:p>31.631,14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1160.5999999999999" table:style-name="ce7">
            <text:p>1.160,60</text:p>
          </table:table-cell>
          <table:table-cell office:value-type="float" office:value="26570.31" table:style-name="ce7">
            <text:p>26.570,31</text:p>
          </table:table-cell>
          <table:table-cell table:number-columns-repeated="2" table:style-name="ce7"/>
          <table:table-cell office:value-type="float" office:value="27730.91" table:formula="of:=[.C339]+[.D339]+[.E339]+[.F339]" table:style-name="ce7">
            <text:p>27.730,9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255.33" table:style-name="ce7">
            <text:p>255,33</text:p>
          </table:table-cell>
          <table:table-cell office:value-type="float" office:value="3644.9" table:style-name="ce7">
            <text:p>3.644,90</text:p>
          </table:table-cell>
          <table:table-cell table:number-columns-repeated="2" table:style-name="ce7"/>
          <table:table-cell office:value-type="float" office:value="3900.23" table:formula="of:=[.C340]+[.D340]+[.E340]+[.F340]" table:style-name="ce7">
            <text:p>3.900,2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6106 Automezzi</text:p>
          </table:table-cell>
          <table:table-cell table:number-columns-repeated="2" table:style-name="ce6"/>
          <table:table-cell office:value-type="float" office:value="5978" table:style-name="ce6">
            <text:p>5.978,00</text:p>
          </table:table-cell>
          <table:table-cell table:number-columns-repeated="2" table:style-name="ce6"/>
          <table:table-cell office:value-type="float" office:value="5978" table:formula="of:=[.C341]+[.D341]+[.E341]+[.F341]" table:style-name="ce6">
            <text:p>5.978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table:style-name="ce7"/>
          <table:table-cell office:value-type="float" office:value="4900" table:style-name="ce7">
            <text:p>4.900,00</text:p>
          </table:table-cell>
          <table:table-cell table:number-columns-repeated="2" table:style-name="ce7"/>
          <table:table-cell office:value-type="float" office:value="4900" table:formula="of:=[.C342]+[.D342]+[.E342]+[.F342]" table:style-name="ce7">
            <text:p>4.900,00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table:style-name="ce7"/>
          <table:table-cell office:value-type="float" office:value="1078" table:style-name="ce7">
            <text:p>1.078,00</text:p>
          </table:table-cell>
          <table:table-cell table:number-columns-repeated="2" table:style-name="ce7"/>
          <table:table-cell office:value-type="float" office:value="1078" table:formula="of:=[.C343]+[.D343]+[.E343]+[.F343]" table:style-name="ce7">
            <text:p>1.078,0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6199 Altri beni materiali</text:p>
          </table:table-cell>
          <table:table-cell table:style-name="ce6"/>
          <table:table-cell office:value-type="float" office:value="98249.49" table:style-name="ce6">
            <text:p>98.249,49</text:p>
          </table:table-cell>
          <table:table-cell office:value-type="float" office:value="474507.62" table:style-name="ce6">
            <text:p>474.507,62</text:p>
          </table:table-cell>
          <table:table-cell table:number-columns-repeated="2" table:style-name="ce6"/>
          <table:table-cell office:value-type="float" office:value="572757.11" table:formula="of:=[.C344]+[.D344]+[.E344]+[.F344]" table:style-name="ce6">
            <text:p>572.757,11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82612.160000000003" table:style-name="ce7">
            <text:p>82.612,16</text:p>
          </table:table-cell>
          <table:table-cell office:value-type="float" office:value="432291.82" table:style-name="ce7">
            <text:p>432.291,82</text:p>
          </table:table-cell>
          <table:table-cell table:number-columns-repeated="2" table:style-name="ce7"/>
          <table:table-cell office:value-type="float" office:value="514903.98" table:formula="of:=[.C345]+[.D345]+[.E345]+[.F345]" table:style-name="ce7">
            <text:p>514.903,98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15637.33" table:style-name="ce7">
            <text:p>15.637,33</text:p>
          </table:table-cell>
          <table:table-cell office:value-type="float" office:value="42215.8" table:style-name="ce7">
            <text:p>42.215,80</text:p>
          </table:table-cell>
          <table:table-cell table:number-columns-repeated="2" table:style-name="ce7"/>
          <table:table-cell office:value-type="float" office:value="57853.130000000005" table:formula="of:=[.C346]+[.D346]+[.E346]+[.F346]" table:style-name="ce7">
            <text:p>57.853,13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6200 Immobilizzazioni immateriali</text:p>
          </table:table-cell>
          <table:table-cell table:style-name="ce6"/>
          <table:table-cell office:value-type="float" office:value="81601.509999999995" table:style-name="ce6">
            <text:p>81.601,51</text:p>
          </table:table-cell>
          <table:table-cell office:value-type="float" office:value="186786.41" table:style-name="ce6">
            <text:p>186.786,41</text:p>
          </table:table-cell>
          <table:table-cell table:number-columns-repeated="2" table:style-name="ce6"/>
          <table:table-cell office:value-type="float" office:value="268387.92" table:formula="of:=[.C347]+[.D347]+[.E347]+[.F347]" table:style-name="ce6">
            <text:p>268.387,92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fornitori di beni strumentali</text:p>
          </table:table-cell>
          <table:table-cell office:value-type="float" office:value="75752.899999999994" table:style-name="ce7">
            <text:p>75.752,90</text:p>
          </table:table-cell>
          <table:table-cell office:value-type="float" office:value="151571.13" table:style-name="ce7">
            <text:p>151.571,13</text:p>
          </table:table-cell>
          <table:table-cell table:number-columns-repeated="2" table:style-name="ce7"/>
          <table:table-cell office:value-type="float" office:value="227324.03" table:formula="of:=[.C348]+[.D348]+[.E348]+[.F348]" table:style-name="ce7">
            <text:p>227.324,0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Erario conto IVA</text:p>
          </table:table-cell>
          <table:table-cell office:value-type="float" office:value="5848.61" table:style-name="ce7">
            <text:p>5.848,61</text:p>
          </table:table-cell>
          <table:table-cell office:value-type="float" office:value="35215.279999999999" table:style-name="ce7">
            <text:p>35.215,28</text:p>
          </table:table-cell>
          <table:table-cell table:number-columns-repeated="2" table:style-name="ce7"/>
          <table:table-cell office:value-type="float" office:value="41063.89" table:formula="of:=[.C349]+[.D349]+[.E349]+[.F349]" table:style-name="ce7">
            <text:p>41.063,89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7400 Depositi cauzionali</text:p>
          </table:table-cell>
          <table:table-cell table:style-name="ce6"/>
          <table:table-cell office:value-type="float" office:value="2554.14" table:style-name="ce6">
            <text:p>2.554,14</text:p>
          </table:table-cell>
          <table:table-cell office:value-type="float" office:value="28751.83" table:style-name="ce6">
            <text:p>28.751,83</text:p>
          </table:table-cell>
          <table:table-cell table:number-columns-repeated="2" table:style-name="ce6"/>
          <table:table-cell office:value-type="float" office:value="31305.97" table:formula="of:=[.C350]+[.D350]+[.E350]+[.F350]" table:style-name="ce6">
            <text:p>31.305,97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verso altri soggetti</text:p>
          </table:table-cell>
          <table:table-cell office:value-type="float" office:value="2554.14" table:style-name="ce7">
            <text:p>2.554,14</text:p>
          </table:table-cell>
          <table:table-cell office:value-type="float" office:value="28751.83" table:style-name="ce7">
            <text:p>28.751,83</text:p>
          </table:table-cell>
          <table:table-cell table:number-columns-repeated="2" table:style-name="ce7"/>
          <table:table-cell office:value-type="float" office:value="31305.97" table:formula="of:=[.C351]+[.D351]+[.E351]+[.F351]" table:style-name="ce7">
            <text:p>31.305,97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U8300 Rimborso mutui e prestiti <text:s/>ad altri soggetti</text:p>
          </table:table-cell>
          <table:table-cell table:number-columns-repeated="2" table:style-name="ce6"/>
          <table:table-cell office:value-type="float" office:value="347821.03" table:style-name="ce6">
            <text:p>347.821,03</text:p>
          </table:table-cell>
          <table:table-cell table:number-columns-repeated="2" table:style-name="ce6"/>
          <table:table-cell office:value-type="float" office:value="347821.03" table:formula="of:=[.C352]+[.D352]+[.E352]+[.F352]" table:style-name="ce6">
            <text:p>347.821,03</text:p>
          </table:table-cell>
          <table:table-cell table:number-columns-repeated="16377"/>
        </table:table-row>
        <table:table-row table:style-name="ro7">
          <table:table-cell table:style-name="ce7"/>
          <table:table-cell office:value-type="string" table:style-name="ce7">
            <text:p>Debiti per <text:s/>mutui in scadenza entro 12 mesi</text:p>
          </table:table-cell>
          <table:table-cell table:style-name="ce7"/>
          <table:table-cell office:value-type="float" office:value="347821.03" table:style-name="ce7">
            <text:p>347.821,03</text:p>
          </table:table-cell>
          <table:table-cell table:number-columns-repeated="2" table:style-name="ce7"/>
          <table:table-cell office:value-type="float" office:value="347821.03" table:formula="of:=[.C353]+[.D353]+[.E353]+[.F353]" table:style-name="ce7">
            <text:p>347.821,03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TOTALE</text:p>
          </table:table-cell>
          <table:table-cell table:style-name="ce8"/>
          <table:table-cell office:value-type="float" office:value="58564356.009999998" table:style-name="ce8">
            <text:p>58.564.356,01</text:p>
          </table:table-cell>
          <table:table-cell office:value-type="float" office:value="56253699.579999998" table:style-name="ce8">
            <text:p>56.253.699,58</text:p>
          </table:table-cell>
          <table:table-cell table:number-columns-repeated="2" table:style-name="ce8"/>
          <table:table-cell office:value-type="float" office:value="114818055.59" table:formula="of:=[.C354]+[.D354]+[.E354]+[.F354]" table:style-name="ce8">
            <text:p>114.818.055,59</text:p>
          </table:table-cell>
          <table:table-cell table:number-columns-repeated="16377"/>
        </table:table-row>
        <table:table-row table:style-name="ro7">
          <table:table-cell table:style-name="ce1"/>
          <table:table-cell office:value-type="string" table:style-name="ce9">
            <text:p>Altri pagamenti da regolarizzare</text:p>
          </table:table-cell>
          <table:table-cell office:value-type="float" office:value="70" table:style-name="ce7">
            <text:p>70,00</text:p>
          </table:table-cell>
          <table:table-cell office:value-type="float" office:value="337016.84" table:style-name="ce7">
            <text:p>337.016,84</text:p>
          </table:table-cell>
          <table:table-cell table:number-columns-repeated="2" table:style-name="ce7"/>
          <table:table-cell office:value-type="float" office:value="337086.84" table:formula="of:=SUM([.C355:.F355])" table:style-name="ce7">
            <text:p>337.086,84</text:p>
          </table:table-cell>
          <table:table-cell table:number-columns-repeated="16377"/>
        </table:table-row>
        <table:table-row table:style-name="ro7">
          <table:table-cell table:style-name="ce1"/>
          <table:table-cell office:value-type="string" table:style-name="ce10">
            <text:p>Altri pagamenti già regolarizzati nel trimestre</text:p>
          </table:table-cell>
          <table:table-cell office:value-type="float" office:value="0" table:style-name="ce7">
            <text:p>0,00</text:p>
          </table:table-cell>
          <table:table-cell office:value-type="float" office:value="70" table:style-name="ce7">
            <text:p>70,00</text:p>
          </table:table-cell>
          <table:table-cell table:number-columns-repeated="2" table:style-name="ce7"/>
          <table:table-cell office:value-type="float" office:value="70" table:formula="of:=SUM([.C356:.F356])" table:style-name="ce7">
            <text:p>70,00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TOTALE COMPLESSIVO</text:p>
          </table:table-cell>
          <table:table-cell table:style-name="ce8"/>
          <table:table-cell office:value-type="float" office:value="58564426.009999998" table:formula="of:=[.C354]+[.C355]-[.C356]" table:style-name="ce8">
            <text:p>58.564.426,01</text:p>
          </table:table-cell>
          <table:table-cell office:value-type="float" office:value="56590646.420000002" table:formula="of:=[.D354]+[.D355]-[.D356]" table:style-name="ce8">
            <text:p>56.590.646,42</text:p>
          </table:table-cell>
          <table:table-cell table:number-columns-repeated="2" table:style-name="ce8"/>
          <table:table-cell office:value-type="float" office:value="115155072.43000001" table:formula="of:=[.G354]+[.G355]-[.G356]" table:style-name="ce8">
            <text:p>115.155.072,43</text:p>
          </table:table-cell>
          <table:table-cell table:number-columns-repeated="16377"/>
        </table:table-row>
        <table:table-row table:number-rows-repeated="104821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3" style:display-name="Normale 3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Amicone Giuseppe</meta:initial-creator>
    <dc:creator>Amicone Giuseppe</dc:creator>
    <meta:creation-date>2026-07-08T13:31:31Z</meta:creation-date>
    <dc:date>2026-07-08T13:32:10Z</dc:date>
  </office:meta>
</office:document-meta>
</file>